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8e6d20700d7da67512d1310944886613.png"/>
  <manifest:file-entry manifest:media-type="image/jpeg" manifest:full-path="Pictures/31e550ba78d9203c6d0cf4e5e9c48166.jpg"/>
  <manifest:file-entry manifest:media-type="image/jpeg" manifest:full-path="Pictures/fefe013ec6b9e96a85d337651f99a5d3.jpg"/>
  <manifest:file-entry manifest:media-type="image/jpeg" manifest:full-path="Pictures/60294ea602aad2f949c2b1ac9841774f.jpg"/>
  <manifest:file-entry manifest:media-type="image/jpeg" manifest:full-path="Pictures/d2193d9afbceb3e45d3f7d36c2cb1c8c.jpg"/>
  <manifest:file-entry manifest:media-type="image/jpeg" manifest:full-path="Pictures/a98cd295bcc6d95e80e1812d464fc471.jpg"/>
  <manifest:file-entry manifest:media-type="image/jpeg" manifest:full-path="Pictures/d2b4c77032511594947502dfb774c0f9.jpg"/>
  <manifest:file-entry manifest:media-type="image/jpeg" manifest:full-path="Pictures/ec0bdc6b5fe18017cded26ff665cc2ad.jpg"/>
  <manifest:file-entry manifest:media-type="image/jpeg" manifest:full-path="Pictures/987f8e09a9d6f5305799163a715559fb.jpg"/>
  <manifest:file-entry manifest:media-type="image/jpeg" manifest:full-path="Pictures/2abe4a8306179454c920fb519f657099.jpg"/>
  <manifest:file-entry manifest:media-type="image/jpeg" manifest:full-path="Pictures/3014ffaa1ead1af0fee6473a8287c0dc.jpg"/>
  <manifest:file-entry manifest:media-type="image/jpeg" manifest:full-path="Pictures/bc1589d8d06a9b326641e390590f0b8a.jpg"/>
  <manifest:file-entry manifest:media-type="image/jpeg" manifest:full-path="Pictures/718733dc9b080ec901d49697fc82a7c4.jpg"/>
  <manifest:file-entry manifest:media-type="image/jpeg" manifest:full-path="Pictures/95aa592ea211759ecc23740557f312d5.jp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резервное_копирование:duplicati:установка_и_настройка_duplicati_v1"/>&lt;a name="top"&gt;&lt;/a&gt;</text:span></text:p>
      <text:h text:style-name="Heading_20_1" text:outline-level="1"><text:bookmark-start text:name="__RefHeading___установка_и_настройка_duplicati_v1_1"/><text:bookmark-start text:name="установка_и_настройка_duplicati_v1"/>Установка и настройка duplicati v1<text:bookmark-end text:name="__RefHeading___установка_и_настройка_duplicati_v1_1"/><text:bookmark-end text:name="установка_и_настройка_duplicati_v1"/></text:h>
      <text:p text:style-name="Text_20_body"><text:a xlink:type="simple" xlink:href="http://wiki.mihanik.net/doku.php?id=отдел_сси:уголок_skw:работа:установка_и_настройка_duplicati_v1&amp;do=export_pdf" text:style-name="Internet_20_link" text:visited-style-name="Visited_20_Internet_20_Link">Экспорт в PDF</text:a> </text:p>
      <text:p text:style-name="Text_20_body">Дата создания: 2022/05/27 07:06 (C) Steinkampfwagen</text:p>
      <text:p text:style-name="Text_20_body"><draw:a xlink:type="simple" xlink:href="https://wiki.mihanik.net/doku.php/%D0%BF%D1%80%D0%BE%D0%B3%D1%80%D0%B0%D0%BC%D0%BC%D0%BD%D0%BE%D0%B5_%D0%BE%D0%B1%D0%B5%D1%81%D0%BF%D0%B5%D1%87%D0%B5%D0%BD%D0%B8%D0%B5:%D1%80%D0%B5%D0%B7%D0%B5%D1%80%D0%B2%D0%BD%D0%BE%D0%B5_%D0%BA%D0%BE%D0%BF%D0%B8%D1%80%D0%BE%D0%B2%D0%B0%D0%BD%D0%B8%D0%B5:duplicati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h text:style-name="Heading_20_1" text:outline-level="1"><text:bookmark-start text:name="__RefHeading___установка_и_настройка_duplicati_первой_версии_2"/><text:bookmark-start text:name="установка_и_настройка_duplicati_первой_версии"/>Установка и настройка Duplicati первой версии<text:bookmark-end text:name="__RefHeading___установка_и_настройка_duplicati_первой_версии_2"/><text:bookmark-end text:name="установка_и_настройка_duplicati_первой_версии"/></text:h>
      <text:h text:style-name="Heading_20_3" text:outline-level="3"><text:bookmark-start text:name="__RefHeading___вступление_3"/><text:bookmark-start text:name="вступление"/>Вступление<text:bookmark-end text:name="__RefHeading___вступление_3"/><text:bookmark-end text:name="вступление"/></text:h>
      <text:p text:style-name="Text_20_body">Допустим, нужно настроить резервное копирование на некоторой сферической машине под управлением MS Windows XP в вакууме. Использовать для этого будем Duplicati, но не второй, а первой версии. Ибо только она встанет.</text:p>
      <text:h text:style-name="Heading_20_3" text:outline-level="3"><text:bookmark-start text:name="__RefHeading___установка_4"/><text:bookmark-start text:name="установка"/>Установка<text:bookmark-end text:name="__RefHeading___установка_4"/><text:bookmark-end text:name="установка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8e6d20700d7da67512d1310944886613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 АХТУНГ! Duplicati не встанет без Microsoft VC redistributable и Framework.NET версии 2.0 и выше. Качаем и ставим сначала их!Ссылки для скачивания:</text:p>
            <text:p text:style-name="Text_20_body"><text:a xlink:type="simple" xlink:href="https://download.microsoft.com/download/5/D/8/5D8C65CB-C849-4025-8E95-C3966CAFD8AE/vcredist_x86.exeMicrosoft VC redistributable x32" text:style-name="Internet_20_link" text:visited-style-name="Visited_20_Internet_20_Link">https://download.microsoft.com/download/5/D/8/5D8C65CB-C849-4025-8E95-C3966CAFD8AE/vcredist_x86.exeMicrosoft VC redistributable x32</text:a></text:p>
            <text:p text:style-name="Text_20_body"><text:a xlink:type="simple" xlink:href="https://download.microsoft.com/download/5/D/8/5D8C65CB-C849-4025-8E95-C3966CAFD8AE/vcredist_x64.exeMicrosoft VC redistributable x64" text:style-name="Internet_20_link" text:visited-style-name="Visited_20_Internet_20_Link">https://download.microsoft.com/download/5/D/8/5D8C65CB-C849-4025-8E95-C3966CAFD8AE/vcredist_x64.exeMicrosoft VC redistributable x64</text:a></text:p>
            <text:p text:style-name="Text_20_body"><text:a xlink:type="simple" xlink:href="https://www.microsoft.com/ru-ru/download/confirmation.aspx?id=16614Framework.NET 2.0 x32" text:style-name="Internet_20_link" text:visited-style-name="Visited_20_Internet_20_Link">https://www.microsoft.com/ru-ru/download/confirmation.aspx?id=16614Framework.NET 2.0 x32</text:a></text:p>
            <text:p text:style-name="Text_20_body"><text:a xlink:type="simple" xlink:href="https://www.microsoft.com/ru-RU/download/confirmation.aspx?id=6041Framework.NET 2.0 x64" text:style-name="Internet_20_link" text:visited-style-name="Visited_20_Internet_20_Link">https://www.microsoft.com/ru-RU/download/confirmation.aspx?id=6041Framework.NET 2.0 x64</text:a></text:p>
          </table:table-cell>
        </table:table-row>
      </table:table>
      <text:p text:style-name="Text_20_body">1. Качаем установщик Duplicati <text:a xlink:type="simple" xlink:href="https://sites.google.com/a/duplicati.com/duplicati/homeотсюда" text:style-name="Internet_20_link" text:visited-style-name="Visited_20_Internet_20_Link">https://sites.google.com/a/duplicati.com/duplicati/homeотсюда</text:a> и запускаем</text:p>
      <text:p text:style-name="Text_20_body">2. Прокликиваем Next, принимаем Пользовательское Соглашение (можно даже почитать), Next, Next…</text:p>
      <text:h text:style-name="Heading_20_3" text:outline-level="3"><text:bookmark-start text:name="__RefHeading___настройка_5"/><text:bookmark-start text:name="настройка"/>Настройка<text:bookmark-end text:name="__RefHeading___настройка_5"/><text:bookmark-end text:name="настройка"/></text:h>
      <text:p text:style-name="Text_20_body">1. Создаем новое задание</text:p>
      <text:p text:style-name="Text_20_body"><draw:frame draw:style-name="mediacenter" draw:name="1.jpg Legend" text:anchor-type="paragraph" draw:z-index="0" svg:width="15.875cm"><draw:text-box><text:p text:style-name="legendcenter"><draw:frame draw:style-name="mediacenter" draw:name="1.jpg" text:anchor-type="paragraph" draw:z-index="2" svg:width="15.875cm" svg:height="9.921875cm"><draw:image xlink:href="Pictures/31e550ba78d9203c6d0cf4e5e9c48166.jpg" xlink:type="simple" xlink:show="embed" xlink:actuate="onLoad"/></draw:frame>1.jpg</text:p></draw:text-box></draw:frame></text:p>
      <text:p text:style-name="Text_20_body">2. Задаем название</text:p>
      <text:p text:style-name="Text_20_body"><draw:frame draw:style-name="mediacenter" draw:name="2.jpg Legend" text:anchor-type="paragraph" draw:z-index="0" svg:width="15.875cm"><draw:text-box><text:p text:style-name="legendcenter"><draw:frame draw:style-name="mediacenter" draw:name="2.jpg" text:anchor-type="paragraph" draw:z-index="3" svg:width="15.875cm" svg:height="9.921875cm"><draw:image xlink:href="Pictures/fefe013ec6b9e96a85d337651f99a5d3.jpg" xlink:type="simple" xlink:show="embed" xlink:actuate="onLoad"/></draw:frame>2.jpg</text:p></draw:text-box></draw:frame></text:p>
      <text:p text:style-name="Text_20_body">3. Выбираем, что будем копировать. Я предпочитаю самостоятельно выбрать пути</text:p>
      <text:p text:style-name="Text_20_body"><draw:frame draw:style-name="mediacenter" draw:name="3.jpg Legend" text:anchor-type="paragraph" draw:z-index="0" svg:width="15.875cm"><draw:text-box><text:p text:style-name="legendcenter"><draw:frame draw:style-name="mediacenter" draw:name="3.jpg" text:anchor-type="paragraph" draw:z-index="4" svg:width="15.875cm" svg:height="9.921875cm"><draw:image xlink:href="Pictures/60294ea602aad2f949c2b1ac9841774f.jpg" xlink:type="simple" xlink:show="embed" xlink:actuate="onLoad"/></draw:frame>3.jpg</text:p></draw:text-box></draw:frame></text:p>
      <text:p text:style-name="Text_20_body">4. Указываем конкретные папки и файлы</text:p>
      <text:p text:style-name="Text_20_body"><draw:frame draw:style-name="mediacenter" draw:name="4.jpg Legend" text:anchor-type="paragraph" draw:z-index="0" svg:width="15.875cm"><draw:text-box><text:p text:style-name="legendcenter"><draw:frame draw:style-name="mediacenter" draw:name="4.jpg" text:anchor-type="paragraph" draw:z-index="5" svg:width="15.875cm" svg:height="9.921875cm"><draw:image xlink:href="Pictures/d2193d9afbceb3e45d3f7d36c2cb1c8c.jpg" xlink:type="simple" xlink:show="embed" xlink:actuate="onLoad"/></draw:frame>4.jpg</text:p></draw:text-box></draw:frame></text:p>
      <text:p text:style-name="Text_20_body">5. Задаем надежный пароль</text:p>
      <text:p text:style-name="Text_20_body"><draw:frame draw:style-name="mediacenter" draw:name="5.jpg Legend" text:anchor-type="paragraph" draw:z-index="0" svg:width="15.875cm"><draw:text-box><text:p text:style-name="legendcenter"><draw:frame draw:style-name="mediacenter" draw:name="5.jpg" text:anchor-type="paragraph" draw:z-index="6" svg:width="15.875cm" svg:height="9.921875cm"><draw:image xlink:href="Pictures/a98cd295bcc6d95e80e1812d464fc471.jpg" xlink:type="simple" xlink:show="embed" xlink:actuate="onLoad"/></draw:frame>5.jpg</text:p></draw:text-box></draw:frame></text:p>
      <text:p text:style-name="Text_20_body">6.Выбираем, куда будут создаваться копии. Я выбрал <text:span text:style-name="Strong_20_Emphasis">FTP</text:span>, т.к. буду хранить данные на сервере</text:p>
      <text:p text:style-name="Text_20_body"><draw:frame draw:style-name="mediacenter" draw:name="6.jpg Legend" text:anchor-type="paragraph" draw:z-index="0" svg:width="15.875cm"><draw:text-box><text:p text:style-name="legendcenter"><draw:frame draw:style-name="mediacenter" draw:name="6.jpg" text:anchor-type="paragraph" draw:z-index="7" svg:width="15.875cm" svg:height="9.921875cm"><draw:image xlink:href="Pictures/d2b4c77032511594947502dfb774c0f9.jpg" xlink:type="simple" xlink:show="embed" xlink:actuate="onLoad"/></draw:frame>6.jpg</text:p></draw:text-box></draw:frame></text:p>
      <text:p text:style-name="Text_20_body">7.Указывем данные сервера и пути, по которому будут раположены копии</text:p>
      <text:p text:style-name="Text_20_body"><draw:frame draw:style-name="mediacenter" draw:name="7.jpg Legend" text:anchor-type="paragraph" draw:z-index="0" svg:width="15.875cm"><draw:text-box><text:p text:style-name="legendcenter"><draw:frame draw:style-name="mediacenter" draw:name="7.jpg" text:anchor-type="paragraph" draw:z-index="8" svg:width="15.875cm" svg:height="9.921875cm"><draw:image xlink:href="Pictures/ec0bdc6b5fe18017cded26ff665cc2ad.jpg" xlink:type="simple" xlink:show="embed" xlink:actuate="onLoad"/></draw:frame>7.jpg</text:p></draw:text-box></draw:frame></text:p>
      <text:p text:style-name="Text_20_body">8.Жмем <text:span text:style-name="Strong_20_Emphasis"><text:span text:style-name="Emphasis">тестировать</text:span></text:span>  , чтобы удостовериться, что все верно введено</text:p>
      <text:p text:style-name="Text_20_body"><draw:frame draw:style-name="mediacenter" draw:name="8.jpg Legend" text:anchor-type="paragraph" draw:z-index="0" svg:width="15.875cm"><draw:text-box><text:p text:style-name="legendcenter"><draw:frame draw:style-name="mediacenter" draw:name="8.jpg" text:anchor-type="paragraph" draw:z-index="9" svg:width="15.875cm" svg:height="9.921875cm"><draw:image xlink:href="Pictures/987f8e09a9d6f5305799163a715559fb.jpg" xlink:type="simple" xlink:show="embed" xlink:actuate="onLoad"/></draw:frame>8.jpg</text:p></draw:text-box></draw:frame></text:p>
      <text:p text:style-name="Text_20_body">9.Указываем дополнительные настройки. Мне нужно будет указать, когда именно я хочу делать и удалять копии и один дополнительный параметр</text:p>
      <text:p text:style-name="Text_20_body"><draw:frame draw:style-name="mediacenter" draw:name="9.jpg Legend" text:anchor-type="paragraph" draw:z-index="0" svg:width="15.875cm"><draw:text-box><text:p text:style-name="legendcenter"><draw:frame draw:style-name="mediacenter" draw:name="9.jpg" text:anchor-type="paragraph" draw:z-index="10" svg:width="15.875cm" svg:height="9.921875cm"><draw:image xlink:href="Pictures/2abe4a8306179454c920fb519f657099.jpg" xlink:type="simple" xlink:show="embed" xlink:actuate="onLoad"/></draw:frame>9.jpg</text:p></draw:text-box></draw:frame></text:p>
      <text:p text:style-name="Text_20_body">10.Указываем время, дату, интервал копирования</text:p>
      <text:p text:style-name="Text_20_body"><draw:frame draw:style-name="mediacenter" draw:name="10.jpg Legend" text:anchor-type="paragraph" draw:z-index="0" svg:width="15.875cm"><draw:text-box><text:p text:style-name="legendcenter"><draw:frame draw:style-name="mediacenter" draw:name="10.jpg" text:anchor-type="paragraph" draw:z-index="11" svg:width="15.875cm" svg:height="9.921875cm"><draw:image xlink:href="Pictures/3014ffaa1ead1af0fee6473a8287c0dc.jpg" xlink:type="simple" xlink:show="embed" xlink:actuate="onLoad"/></draw:frame>10.jpg</text:p></draw:text-box></draw:frame></text:p>
      <text:p text:style-name="Text_20_body">11.Настраиваем параметры удаления. Я предпочитаю такой вариант</text:p>
      <text:p text:style-name="Text_20_body"><draw:frame draw:style-name="mediacenter" draw:name="13.jpg Legend" text:anchor-type="paragraph" draw:z-index="0" svg:width="15.875cm"><draw:text-box><text:p text:style-name="legendcenter"><draw:frame draw:style-name="mediacenter" draw:name="13.jpg" text:anchor-type="paragraph" draw:z-index="12" svg:width="15.875cm" svg:height="9.921875cm"><draw:image xlink:href="Pictures/bc1589d8d06a9b326641e390590f0b8a.jpg" xlink:type="simple" xlink:show="embed" xlink:actuate="onLoad"/></draw:frame>13.jpg</text:p></draw:text-box></draw:frame></text:p>
      <text:p text:style-name="Text_20_body">12.Ставим галочку у <text:span text:style-name="Emphasis"><text:span text:style-name="Strong_20_Emphasis">snapshot policy</text:span></text:span>  и в столбце «Значение» пишем <text:span text:style-name="Strong_20_Emphasis"><text:span text:style-name="Emphasis">auto</text:span> </text:span></text:p>
      <text:p text:style-name="Text_20_body"><text:span text:style-name="Strong_20_Emphasis"><text:span text:style-name="Emphasis"><draw:frame draw:style-name="mediacenter" draw:name="11.jpg Legend" text:anchor-type="paragraph" draw:z-index="0" svg:width="15.875cm"><draw:text-box><text:p text:style-name="legendcenter"><draw:frame draw:style-name="mediacenter" draw:name="11.jpg" text:anchor-type="paragraph" draw:z-index="13" svg:width="15.875cm" svg:height="9.921875cm"><draw:image xlink:href="Pictures/718733dc9b080ec901d49697fc82a7c4.jpg" xlink:type="simple" xlink:show="embed" xlink:actuate="onLoad"/></draw:frame>11.jpg</text:p></draw:text-box></draw:frame></text:span> </text:span></text:p>
      <text:p text:style-name="Text_20_body">13.Жмем <text:span text:style-name="Emphasis"><text:span text:style-name="Strong_20_Emphasis">Запустить копирование</text:span></text:span>  и <text:span text:style-name="Strong_20_Emphasis"><text:span text:style-name="Emphasis">Завершить</text:span> </text:span></text:p>
      <text:p text:style-name="Text_20_body"><draw:frame draw:style-name="mediacenter" draw:name="12.jpg Legend" text:anchor-type="paragraph" draw:z-index="0" svg:width="15.875cm"><draw:text-box><text:p text:style-name="legendcenter"><draw:frame draw:style-name="mediacenter" draw:name="12.jpg" text:anchor-type="paragraph" draw:z-index="14" svg:width="15.875cm" svg:height="9.921875cm"><draw:image xlink:href="Pictures/95aa592ea211759ecc23740557f312d5.jpg" xlink:type="simple" xlink:show="embed" xlink:actuate="onLoad"/></draw:frame>12.jpg</text:p></draw:text-box></draw:frame></text:p>
      <text:p text:style-name="Text_20_body"><text:span text:style-name="Emphasis">Поздравляю, Вы прекрасны!</text:span></text:p>
      <text:p text:style-name="Text_20_body">Информация взята со следующих источников:</text:p>
      <text:p text:style-name="Text_20_body"><text:a xlink:type="simple" xlink:href="https://sites.google.com/a/duplicati.com/duplicati/homehttps://sites.google.com/a/duplicati.com/duplicati/home" text:style-name="Internet_20_link" text:visited-style-name="Visited_20_Internet_20_Link">https://sites.google.com/a/duplicati.com/duplicati/homehttps://sites.google.com/a/duplicati.com/duplicati/home</text:a></text:p>
      <text:p text:style-name="Text_20_body"><text:a xlink:type="simple" xlink:href="https://sites.google.com/a/duplicati.com/duplicati/howtos/howto-backup-opened-files-e-g-outlook-psthttps://sites.google.com/a/duplicati.com/duplicati/howtos/howto-backup-opened-files-e-g-outlook-pst" text:style-name="Internet_20_link" text:visited-style-name="Visited_20_Internet_20_Link">https://sites.google.com/a/duplicati.com/duplicati/howtos/howto-backup-opened-files-e-g-outlook-psthttps://sites.google.com/a/duplicati.com/duplicati/howtos/howto-backup-opened-files-e-g-outlook-pst</text:a></text:p>
      <text:p text:style-name="Text_20_body">Наверх 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5" text:anchor-type="as-char" draw:z-index="15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резервное_копирование:duplicati:установка_и_настройка_duplicati_v1</dc:title>
  </office:meta>
</office:document-meta>
</file>