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533bb4856995631203b5987286de04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7.7:размер_файла_1sbkttl.dbf_приближается_к_2_гб"/>&lt;a name="top"&gt;&lt;/a&gt;</text:span></text:p>
      <text:h text:style-name="Heading_20_1" text:outline-level="1"><text:bookmark-start text:name="__RefHeading___размер_файла_1sbkttl.dbf_приближается_к_2_гб_1"/><text:bookmark-start text:name="размер_файла_1sbkttl.dbf_приближается_к_2_гб"/>Размер файла 1SBKTTL.DBF приближается к 2 ГБ<text:bookmark-end text:name="__RefHeading___размер_файла_1sbkttl.dbf_приближается_к_2_гб_1"/><text:bookmark-end text:name="размер_файла_1sbkttl.dbf_приближается_к_2_гб"/></text:h>
      <text:p text:style-name="Text_20_body"><text:a xlink:type="simple" xlink:href="http://wiki.mihanik.net/doku.php?id=программное_обеспечение:1с_предприятие_7.7:размер_файла_1sbkttl.dbf_приближается_к_2_гб&amp;do=export_pdf" text:style-name="Internet_20_link" text:visited-style-name="Visited_20_Internet_20_Link"> Экспорт в PDF </text:a> </text:p>
      <text:p text:style-name="Text_20_body">Дата создания: 2025/07/08 09:5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ри работе 1С возникает ошибка</text:p>
      <text:p text:style-name="Text_20_body"><draw:frame draw:style-name="mediacenter" draw:name="0" text:anchor-type="paragraph" draw:z-index="0" svg:width="15.875cm" svg:height="10.606142241379cm"><draw:image xlink:href="Pictures/42533bb4856995631203b5987286de04.png" xlink:type="simple" xlink:show="embed" xlink:actuate="onLoad"/></draw:frame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Избавиться от этой ошибки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Для увеличения памяти 1С больше 2Gb: 4Gb Patch NTCore <text:a xlink:type="simple" xlink:href="https://ntcore.com/?page_id=371" text:style-name="Internet_20_link" text:visited-style-name="Visited_20_Internet_20_Link">https://ntcore.com/?page_id=371</text:a> <text:line-break/></text:p>
      <text:p text:style-name="Text_20_body">Для загрузки и выгрузки dt больше 2Gb: ConfigSpy от АЛьФ <text:a xlink:type="simple" xlink:href="http://www.dorex.pro/?projects&amp;configspy&amp;download" text:style-name="Internet_20_link" text:visited-style-name="Visited_20_Internet_20_Link">http://www.dorex.pro/?projects&amp;configspy&amp;download</text:a> <text:line-break/><text:a xlink:type="simple" xlink:href="https://wiki.mihanik.net/doku.php/%D0%BF%D1%80%D0%BE%D0%B3%D1%80%D0%B0%D0%BC%D0%BC%D0%BD%D0%BE%D0%B5_%D0%BE%D0%B1%D0%B5%D1%81%D0%BF%D0%B5%D1%87%D0%B5%D0%BD%D0%B8%D0%B5:1%D1%81_%D0%BF%D1%80%D0%B5%D0%B4%D0%BF%D1%80%D0%B8%D1%8F%D1%82%D0%B8%D0%B5_7.7:configspy.zip" text:style-name="Internet_20_link" text:visited-style-name="Visited_20_Internet_20_Link">configspy.zip</text:a></text:p>
      <text:p text:style-name="Text_20_body">Для работы 1C с файлами dbf больше 2Gb: dbeng32 от Wirth <text:a xlink:type="simple" xlink:href="https://cloud.mail.ru/public/3mVX/4trK45on8" text:style-name="Internet_20_link" text:visited-style-name="Visited_20_Internet_20_Link">https://cloud.mail.ru/public/3mVX/4trK45on8</text:a> <text:line-break/><text:a xlink:type="simple" xlink:href="https://wiki.mihanik.net/doku.php/%D0%BF%D1%80%D0%BE%D0%B3%D1%80%D0%B0%D0%BC%D0%BC%D0%BD%D0%BE%D0%B5_%D0%BE%D0%B1%D0%B5%D1%81%D0%BF%D0%B5%D1%87%D0%B5%D0%BD%D0%B8%D0%B5:1%D1%81_%D0%BF%D1%80%D0%B5%D0%B4%D0%BF%D1%80%D0%B8%D1%8F%D1%82%D0%B8%D0%B5_7.7:dbeng32_wirth.7z" text:style-name="Internet_20_link" text:visited-style-name="Visited_20_Internet_20_Link">dbeng32_wirth.7z</text:a>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7.7:размер_файла_1sbkttl.dbf_приближается_к_2_гб</dc:title>
  </office:meta>
</office:document-meta>
</file>