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5c83a2fb9e45b602a360f64520eedc5e.png"/>
  <manifest:file-entry manifest:media-type="image/png" manifest:full-path="Pictures/1a9efe159459d58fd4ab6f1ea1a237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сервер_1с_на_linux_centos_7:start"/>&lt;a name="top"&gt;&lt;/a&gt;</text:span></text:p>
      <text:h text:style-name="Heading_20_1" text:outline-level="1"><text:bookmark-start text:name="__RefHeading___настройка_полноценного_сервера_1спредприятия_на_centos_7_1"/><text:bookmark-start text:name="настройка_полноценного_сервера_1спредприятия_на_centos_7"/>Настройка полноценного сервера 1С:Предприятия на CentOS 7<text:bookmark-end text:name="__RefHeading___настройка_полноценного_сервера_1спредприятия_на_centos_7_1"/><text:bookmark-end text:name="настройка_полноценного_сервера_1спредприятия_на_centos_7"/></text:h>
      <text:p text:style-name="Text_20_body"><text:a xlink:type="simple" xlink:href="http://wiki.mihanik.net/doku.php?id=программное_обеспечение:1с_предприятие_8:сервер_1с_на_linux_centos_7:start&amp;do=export_pdf" text:style-name="Internet_20_link" text:visited-style-name="Visited_20_Internet_20_Link">Экспорт в PDF </text:a> </text:p>
      <text:p text:style-name="Text_20_body">Дата создания: 2022/08/25 12:5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е успел я закончить этот цикл записей, как понял, что 1С сильно меняется, ссылки устаревают, Centos 7 стареет...<text:line-break/><text:line-break/>Статьи оставлю и даже, возможно, буду их дополнять, но активно работать над этими записями не буду. <text:line-break/><text:line-break/>
Сейчас начал работу над новым циклом статей: <text:a xlink:type="simple" xlink:href="https://wiki.mihanik.net/doku.php/%D0%BF%D1%80%D0%BE%D0%B3%D1%80%D0%B0%D0%BC%D0%BC%D0%BD%D0%BE%D0%B5_%D0%BE%D0%B1%D0%B5%D1%81%D0%BF%D0%B5%D1%87%D0%B5%D0%BD%D0%B8%D0%B5:1%D1%81_%D0%BF%D1%80%D0%B5%D0%B4%D0%BF%D1%80%D0%B8%D1%8F%D1%82%D0%B8%D0%B5_8:%D0%BF%D0%BE%D0%BB%D0%BD%D0%BE%D1%86%D0%B5%D0%BD%D0%BD%D1%8B%D0%B9_%D1%81%D0%B5%D1%80%D0%B2%D0%B5%D1%80_1%D1%81_%D0%BD%D0%B0_oracle_linux_server_9:start" text:style-name="Internet_20_link" text:visited-style-name="Visited_20_Internet_20_Link">Полноценный сервер 1С:Предприятие на Oracle Linux Server 9.x</text:a></text:p>
          </table:table-cell>
        </table:table-row>
      </table:table>
      <text:p text:style-name="Text_20_body">Всё чаще приходится настраивать серверы с <text:span text:style-name="Strong_20_Emphasis">1С</text:span> на ОС <text:span text:style-name="Strong_20_Emphasis">Linux CentOS</text:span>. Решил систематизировать накопленные знания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Проект сложный, поэтому буду описывать его потихоньку, не торопясь…</text:p>
          </table:table-cell>
        </table:table-row>
      </table:table>
      <text:h text:style-name="Heading_20_2" text:outline-level="2"><text:bookmark-start text:name="__RefHeading___техническое_задание_2"/><text:bookmark-start text:name="техническое_задание"/>Техническое задание<text:bookmark-end text:name="__RefHeading___техническое_задание_2"/><text:bookmark-end text:name="техническое_задание"/></text:h>
      <text:p text:style-name="Text_20_body">Описание результата, к которому будем идти :</text:p>
      <text:list text:style-name="List_20_1" text:continue-numbering="false">
        <text:list-item>
          <text:p text:style-name="List_20_1_Content_First"> Сервер с установленной ОС CentOS.</text:p>
        </text:list-item>
        <text:list-item>
          <text:p text:style-name="List_20_1_Content"> На сервере установлен и настроен <text:span text:style-name="Strong_20_Emphasis">RDP-сервер</text:span>  для целей облегчения задач администрирования самого сервера.</text:p>
        </text:list-item>
        <text:list-item>
          <text:p text:style-name="List_20_1_Content"> На сервере установлен и настроен <text:span text:style-name="Strong_20_Emphasis">FTP-сервер</text:span>  для целей файлового обмена и настройки обмена данными между базами 1С.</text:p>
        </text:list-item>
        <text:list-item>
          <text:p text:style-name="List_20_1_Content"> На сервере установлен и настроен <text:span text:style-name="Strong_20_Emphasis">SMB-сервер</text:span>  для целей файлового обмена.</text:p>
        </text:list-item>
        <text:list-item>
          <text:p text:style-name="List_20_1_Content"> Установлено 2 инстанса/экземпляра сервера <text:span text:style-name="Strong_20_Emphasis">«1С:Предприятие»</text:span>  разных версий.</text:p>
        </text:list-item>
        <text:list-item>
          <text:p text:style-name="List_20_1_Content"> В качестве СУБД используется <text:span text:style-name="Strong_20_Emphasis">PostgreSQL</text:span>.</text:p>
        </text:list-item>
        <text:list-item>
          <text:p text:style-name="List_20_1_Content"> Каждый инстанс/экземпляр сервера <text:span text:style-name="Strong_20_Emphasis">«1С:Предприятие»</text:span>  имеет свой список баз.</text:p>
        </text:list-item>
        <text:list-item>
          <text:p text:style-name="List_20_1_Content"> Каждым инстансом/экземпляром сервера <text:span text:style-name="Strong_20_Emphasis">«1С:Предприятие»</text:span>  можно управлять при помощи <text:span text:style-name="Strong_20_Emphasis">RAS-сервера</text:span>.</text:p>
        </text:list-item>
        <text:list-item>
          <text:p text:style-name="List_20_1_Content"> На сервере установлены и работают несколько самостоятельных инстансов/экземпляров сервера <text:span text:style-name="Strong_20_Emphasis">Apache</text:span>.</text:p>
        </text:list-item>
        <text:list-item>
          <text:p text:style-name="List_20_1_Content"> Каждый инстанс/экземпляр сервера <text:span text:style-name="Strong_20_Emphasis">«1С:Предприятие»</text:span>  имеет собственный список баз, опубликованных на WEB-сервере <text:span text:style-name="Strong_20_Emphasis">Apache</text:span>.</text:p>
        </text:list-item>
        <text:list-item>
          <text:p text:style-name="List_20_1_Content"> Регулярно один раз в сутки создаются резервные копии всех баз 1С путём создания дампов БД PostgreSQL.</text:p>
        </text:list-item>
        <text:list-item>
          <text:p text:style-name="List_20_1_Content_Last"> Настроен план резервного копирования всех баз 1С на определённую «глубину» таким образом, что можно восстановить ИБД 1С на любой день в пределах «глубины» архива резервного копирования.</text:p>
        </text:list-item>
      </text:list>
      <text:h text:style-name="Heading_20_2" text:outline-level="2"><text:bookmark-start text:name="__RefHeading___важные_замечания_3"/><text:bookmark-start text:name="важные_замечания"/>Важные замечания<text:bookmark-end text:name="__RefHeading___важные_замечания_3"/><text:bookmark-end text:name="важные_замечания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ажно!</text:p>
          </table:table-cell>
        </table:table-row>
      </table:table>
      <text:p text:style-name="Text_20_body">Всегда нужно настраивать сервер так, чтобы была возможность:</text:p>
      <text:list text:style-name="Numbering_20_1" text:continue-numbering="false">
        <text:list-item>
          <text:p text:style-name="Numbering_20_1_Content_First"> 1</text:p>
        </text:list-item>
        <text:list-item>
          <text:p text:style-name="Numbering_20_1_Content"> 2</text:p>
        </text:list-item>
        <text:list-item>
          <text:p text:style-name="Numbering_20_1_Content_Last"> 3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установка_ос_linux_centos_7_5"/><text:bookmark-start text:name="установка_ос_linux_centos_7"/>Установка ОС Linux CentOS 7<text:bookmark-end text:name="__RefHeading___установка_ос_linux_centos_7_5"/><text:bookmark-end text:name="установка_ос_linux_centos_7"/></text:h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Здесь описан процесс «чистой» установки ОС Linux CentOS 7 на «пустой» сервер.</text:p>
          </table:table-cell>
        </table:table-row>
      </table:table>
      <text:p text:style-name="Text_20_body"><draw:frame draw:style-name="medialeft" draw:name="4" text:anchor-type="paragraph" draw:z-index="4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E%D0%BF%D0%B5%D1%80%D0%B0%D1%86%D0%B8%D0%BE%D0%BD%D0%BD%D1%8B%D0%B5_%D1%81%D0%B8%D1%81%D1%82%D0%B5%D0%BC%D1%8B:linux:centos_7:%D1%83%D1%81%D1%82%D0%B0%D0%BD%D0%BE%D0%B2%D0%BA%D0%B0_%D0%BE%D1%81_linux_centos_7" text:style-name="Internet_20_link" text:visited-style-name="Visited_20_Internet_20_Link">Установка ОС Linux CentOS 7</text:a></text:p>
      <text:p text:style-name="Horizontal_20_Line"/>
      <text:h text:style-name="Heading_20_3" text:outline-level="3"><text:bookmark-start text:name="__RefHeading___подготовка_ос_linux_centos_7_к_установке_1с_6"/><text:bookmark-start text:name="подготовка_ос_linux_centos_7_к_установке_1с"/>Подготовка ОС Linux CentOS 7 к установке 1С<text:bookmark-end text:name="__RefHeading___подготовка_ос_linux_centos_7_к_установке_1с_6"/><text:bookmark-end text:name="подготовка_ос_linux_centos_7_к_установке_1с"/></text:h>
      <text:p text:style-name="Text_20_body">Перед выполнением дальнейшей настройки важно не забыть выполнить некоторые подготовительные действия.</text:p>
      <text:p text:style-name="Text_20_body"><draw:frame draw:style-name="medialeft" draw:name="5" text:anchor-type="paragraph" draw:z-index="5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E%D0%BF%D0%B5%D1%80%D0%B0%D1%86%D0%B8%D0%BE%D0%BD%D0%BD%D1%8B%D0%B5_%D1%81%D0%B8%D1%81%D1%82%D0%B5%D0%BC%D1%8B:linux:centos_7:%D0%BF%D0%BE%D0%B4%D0%B3%D0%BE%D1%82%D0%BE%D0%B2%D0%BA%D0%B0_%D0%BE%D1%81_linux_centos_7_%D0%BA_%D1%83%D1%81%D1%82%D0%B0%D0%BD%D0%BE%D0%B2%D0%BA%D0%B5_1%D1%81" text:style-name="Internet_20_link" text:visited-style-name="Visited_20_Internet_20_Link">Подготовка ОС Linux CentOS 7 к установке 1С</text:a></text:p>
      <text:p text:style-name="Horizontal_20_Line"/>
      <text:h text:style-name="Heading_20_3" text:outline-level="3"><text:bookmark-start text:name="__RefHeading___установка_и_настройка_rdp-сервера_на_ос_linux_centos_7_7"/><text:bookmark-start text:name="установка_и_настройка_rdp-сервера_на_ос_linux_centos_7"/>Установка и настройка RDP-сервера на ОС Linux CentOS 7<text:bookmark-end text:name="__RefHeading___установка_и_настройка_rdp-сервера_на_ос_linux_centos_7_7"/><text:bookmark-end text:name="установка_и_настройка_rdp-сервера_на_ос_linux_centos_7"/></text:h>
      <text:p text:style-name="Text_20_body">RDP-сервер на Linux рекомендую настраивать исключительно для целей упрощения администрирования.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6" text:anchor-type="as-char" draw:z-index="6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RDP-сервер на Linux имеет ряд ограничений: <text:line-break/>- проброс принтеров <text:line-break/>- проброс других устройств </text:p>
          </table:table-cell>
        </table:table-row>
      </table:table>
      <text:p text:style-name="Text_20_body"><draw:frame draw:style-name="medialeft" draw:name="7" text:anchor-type="paragraph" draw:z-index="7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E%D0%BF%D0%B5%D1%80%D0%B0%D1%86%D0%B8%D0%BE%D0%BD%D0%BD%D1%8B%D0%B5_%D1%81%D0%B8%D1%81%D1%82%D0%B5%D0%BC%D1%8B:linux:centos_7:%D1%83%D1%81%D1%82%D0%B0%D0%BD%D0%BE%D0%B2%D0%BA%D0%B0_%D0%B8_%D0%BD%D0%B0%D1%81%D1%82%D1%80%D0%BE%D0%B9%D0%BA%D0%B0_rdp-%D1%81%D0%B5%D1%80%D0%B2%D0%B5%D1%80%D0%B0_%D0%BD%D0%B0_%D0%BE%D1%81_linux_centos_7" text:style-name="Internet_20_link" text:visited-style-name="Visited_20_Internet_20_Link">Установка и настройка RDP-сервера на ОС Linux CentOS 7</text:a></text:p>
      <text:p text:style-name="Horizontal_20_Line"/>
      <text:h text:style-name="Heading_20_3" text:outline-level="3"><text:bookmark-start text:name="__RefHeading___установка_и_настройка_ftp-сервера_на_ос_linux_centos_7_8"/><text:bookmark-start text:name="установка_и_настройка_ftp-сервера_на_ос_linux_centos_7"/>Установка и настройка FTP-сервера на ОС Linux CentOS 7<text:bookmark-end text:name="__RefHeading___установка_и_настройка_ftp-сервера_на_ос_linux_centos_7_8"/><text:bookmark-end text:name="установка_и_настройка_ftp-сервера_на_ос_linux_centos_7"/></text:h>
      <text:p text:style-name="Text_20_body">FTP-сервер очень пригодится для настройки обмена между базами 1С</text:p>
      <text:p text:style-name="Text_20_body"><draw:frame draw:style-name="medialeft" draw:name="8" text:anchor-type="paragraph" draw:z-index="8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E%D0%BF%D0%B5%D1%80%D0%B0%D1%86%D0%B8%D0%BE%D0%BD%D0%BD%D1%8B%D0%B5_%D1%81%D0%B8%D1%81%D1%82%D0%B5%D0%BC%D1%8B:linux:centos_7:%D1%83%D1%81%D1%82%D0%B0%D0%BD%D0%BE%D0%B2%D0%BA%D0%B0_%D0%B8_%D0%BD%D0%B0%D1%81%D1%82%D1%80%D0%BE%D0%B9%D0%BA%D0%B0_ftp_%D1%81%D0%B5%D1%80%D0%B2%D0%B5%D1%80%D0%B0_%D0%B2_linux_centos_7" text:style-name="Internet_20_link" text:visited-style-name="Visited_20_Internet_20_Link">Установка и настройка FTP сервера в Linux Centos 7</text:a></text:p>
      <text:p text:style-name="Horizontal_20_Line"/>
      <text:h text:style-name="Heading_20_3" text:outline-level="3"><text:bookmark-start text:name="__RefHeading___установка_и_настройка_smb-сервера_на_ос_linux_centos_7_9"/><text:bookmark-start text:name="установка_и_настройка_smb-сервера_на_ос_linux_centos_7"/>Установка и настройка SMB-сервера на ОС Linux CentOS 7<text:bookmark-end text:name="__RefHeading___установка_и_настройка_smb-сервера_на_ос_linux_centos_7_9"/><text:bookmark-end text:name="установка_и_настройка_smb-сервера_на_ос_linux_centos_7"/></text:h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9" text:anchor-type="as-char" draw:z-index="9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Опишу позже.</text:p>
          </table:table-cell>
        </table:table-row>
      </table:table>
      <text:p text:style-name="Horizontal_20_Line"/>
      <text:h text:style-name="Heading_20_3" text:outline-level="3"><text:bookmark-start text:name="__RefHeading___установка_1с_предприятие_версии_8.3.19.x_на_linux_centos_7_10"/><text:bookmark-start text:name="установка_1с_предприятие_версии_8.3.19.x_на_linux_centos_7"/>Установка 1С Предприятие версии 8.3.19.X на Linux Centos 7<text:bookmark-end text:name="__RefHeading___установка_1с_предприятие_версии_8.3.19.x_на_linux_centos_7_10"/><text:bookmark-end text:name="установка_1с_предприятие_версии_8.3.19.x_на_linux_centos_7"/></text:h>
      <text:p text:style-name="Text_20_body">Установим клиентскую часть 1С версии 8.3.19.X.</text:p>
      <text:p text:style-name="Text_20_body"><draw:frame draw:style-name="medialeft" draw:name="10" text:anchor-type="paragraph" draw:z-index="10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F%D1%80%D0%BE%D0%B3%D1%80%D0%B0%D0%BC%D0%BC%D0%BD%D0%BE%D0%B5_%D0%BE%D0%B1%D0%B5%D1%81%D0%BF%D0%B5%D1%87%D0%B5%D0%BD%D0%B8%D0%B5:1%D1%81_%D0%BF%D1%80%D0%B5%D0%B4%D0%BF%D1%80%D0%B8%D1%8F%D1%82%D0%B8%D0%B5_8:%D0%B0%D0%B4%D0%BC%D0%B8%D0%BD%D0%B8%D1%81%D1%82%D1%80%D0%B8%D1%80%D0%BE%D0%B2%D0%B0%D0%BD%D0%B8%D0%B5_1%D1%81:%D1%83%D1%81%D1%82%D0%B0%D0%BD%D0%BE%D0%B2%D0%BA%D0%B0_1%D1%81_%D0%BF%D1%80%D0%B5%D0%B4%D0%BF%D1%80%D0%B8%D1%8F%D1%82%D0%B8%D0%B5_%D0%B2%D0%B5%D1%80%D1%81%D0%B8%D0%B8_8.3.19.x_%D0%BD%D0%B0_linux_centos_7" text:style-name="Internet_20_link" text:visited-style-name="Visited_20_Internet_20_Link">Установка 1С Предприятие версии 8.3.19.X на Linux Centos 7</text:a></text:p>
      <text:p text:style-name="Horizontal_20_Line"/>
      <text:h text:style-name="Heading_20_3" text:outline-level="3"><text:bookmark-start text:name="__RefHeading___запуск_сервера_1с_предприятие_версии_8.3.19.x_на_linux_centos_7_11"/><text:bookmark-start text:name="запуск_сервера_1с_предприятие_версии_8.3.19.x_на_linux_centos_7"/>Запуск сервера 1С Предприятие версии 8.3.19.X на Linux Centos 7<text:bookmark-end text:name="__RefHeading___запуск_сервера_1с_предприятие_версии_8.3.19.x_на_linux_centos_7_11"/><text:bookmark-end text:name="запуск_сервера_1с_предприятие_версии_8.3.19.x_на_linux_centos_7"/></text:h>
      <text:p text:style-name="Text_20_body">Инструкция:</text:p>
      <text:p text:style-name="Text_20_body"><draw:frame draw:style-name="medialeft" draw:name="11" text:anchor-type="paragraph" draw:z-index="11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F%D1%80%D0%BE%D0%B3%D1%80%D0%B0%D0%BC%D0%BC%D0%BD%D0%BE%D0%B5_%D0%BE%D0%B1%D0%B5%D1%81%D0%BF%D0%B5%D1%87%D0%B5%D0%BD%D0%B8%D0%B5:1%D1%81_%D0%BF%D1%80%D0%B5%D0%B4%D0%BF%D1%80%D0%B8%D1%8F%D1%82%D0%B8%D0%B5_8:%D0%B0%D0%B4%D0%BC%D0%B8%D0%BD%D0%B8%D1%81%D1%82%D1%80%D0%B8%D1%80%D0%BE%D0%B2%D0%B0%D0%BD%D0%B8%D0%B5_1%D1%81:%D0%B7%D0%B0%D0%BF%D1%83%D1%81%D0%BA_%D1%81%D0%B5%D1%80%D0%B2%D0%B5%D1%80%D0%B0_1%D1%81_%D0%BF%D1%80%D0%B5%D0%B4%D0%BF%D1%80%D0%B8%D1%8F%D1%82%D0%B8%D0%B5_%D0%B2%D0%B5%D1%80%D1%81%D0%B8%D0%B8_8.3.19.x_%D0%BD%D0%B0_linux_centos_7" text:style-name="Internet_20_link" text:visited-style-name="Visited_20_Internet_20_Link">Запуск сервера 1С Предприятие версии 8.3.19.X на Linux Centos 7</text:a></text:p>
      <text:p text:style-name="Horizontal_20_Line"/>
      <text:h text:style-name="Heading_20_3" text:outline-level="3"><text:bookmark-start text:name="__RefHeading___запуск_службы_сервера_администрирования_1c_-_ras_12"/><text:bookmark-start text:name="запуск_службы_сервера_администрирования_1c_-_ras"/>Запуск службы сервера администрирования 1C - RAS<text:bookmark-end text:name="__RefHeading___запуск_службы_сервера_администрирования_1c_-_ras_12"/><text:bookmark-end text:name="запуск_службы_сервера_администрирования_1c_-_ras"/></text:h>
      <text:p text:style-name="Text_20_body">Для управления кластером серверов 1С нужно иметь службу администрирования сервера. <text:line-break/>В Linux для этих целей используется Remote Administration Service (RAS).</text:p>
      <text:p text:style-name="Text_20_body"><draw:frame draw:style-name="medialeft" draw:name="12" text:anchor-type="paragraph" draw:z-index="12" svg:width="1.3229166666667cm" svg:height="0.80873616536458cm"><draw:image xlink:href="Pictures/1a9efe159459d58fd4ab6f1ea1a2370c.png" xlink:type="simple" xlink:show="embed" xlink:actuate="onLoad"/></draw:frame><text:a xlink:type="simple" xlink:href="https://wiki.mihanik.net/doku.php/%D0%BE%D0%BF%D0%B5%D1%80%D0%B0%D1%86%D0%B8%D0%BE%D0%BD%D0%BD%D1%8B%D0%B5_%D1%81%D0%B8%D1%81%D1%82%D0%B5%D0%BC%D1%8B:linux:centos_7:%D0%B7%D0%B0%D0%BF%D1%83%D1%81%D0%BA_%D1%81%D0%BB%D1%83%D0%B6%D0%B1%D1%8B_%D1%81%D0%B5%D1%80%D0%B2%D0%B5%D1%80%D0%B0_%D0%B0%D0%B4%D0%BC%D0%B8%D0%BD%D0%B8%D1%81%D1%82%D1%80%D0%B8%D1%80%D0%BE%D0%B2%D0%B0%D0%BD%D0%B8%D1%8F_1c_-_ras" text:style-name="Internet_20_link" text:visited-style-name="Visited_20_Internet_20_Link">Запуск службы сервера администрирования 1C - RAS</text:a></text:p>
      <text:p text:style-name="Horizontal_20_Line"/>
      <text:p text:style-name="Text_20_body">Наверх </text:p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3" text:anchor-type="as-char" draw:z-index="1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сервер_1с_на_linux_centos_7:start</dc:title>
  </office:meta>
</office:document-meta>
</file>