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6d20700d7da67512d1310944886613.png"/>
  <manifest:file-entry manifest:media-type="image/png" manifest:full-path="Pictures/fc834a1c2a00dfc0abc52aaddb64f2e3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системы_защиты_лицензии:hasp:где_скачать_драйвер_hasp"/>&lt;a name="top"&gt;&lt;/a&gt;</text:span></text:p>
      <text:h text:style-name="Heading_20_1" text:outline-level="1"><text:bookmark-start text:name="__RefHeading___где_скачать_драйвер_hasp_1"/><text:bookmark-start text:name="где_скачать_драйвер_hasp"/>Где скачать драйвер HASP?<text:bookmark-end text:name="__RefHeading___где_скачать_драйвер_hasp_1"/><text:bookmark-end text:name="где_скачать_драйвер_hasp"/></text:h>
      <text:p text:style-name="Text_20_body"><text:a xlink:type="simple" xlink:href="http://wiki.mihanik.net/doku.php?id=программное_обеспечение:1с_предприятие_8:системы_защиты_лицензии:hasp:где_скачать_драйвер_hasp&amp;do=export_pdf" text:style-name="Internet_20_link" text:visited-style-name="Visited_20_Internet_20_Link"> Экспорт в PDF </text:a> </text:p>
      <text:p text:style-name="Text_20_body">Дата создания: 2022/06/21 08:2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Внимание!</text:span> <text:line-break/>Данная инструкция устарела!!! <text:line-break/>Не работает!!!</text:p>
          </table:table-cell>
        </table:table-row>
      </table:table>
      <text:h text:style-name="Heading_20_2" text:outline-level="2"><text:bookmark-start text:name="__RefHeading___ответ_2"/><text:bookmark-start text:name="ответ"/>Ответ:<text:bookmark-end text:name="__RefHeading___ответ_2"/><text:bookmark-end text:name="ответ"/></text:h>
      <text:p text:style-name="Text_20_body">Тут - <text:a xlink:type="simple" xlink:href="https://thales-sentinel.ru/helpdesk/download-space/" text:style-name="Internet_20_link" text:visited-style-name="Visited_20_Internet_20_Link">https://thales-sentinel.ru/helpdesk/download-space/</text:a></text:p>
      <text:p text:style-name="Text_20_body"><draw:frame draw:style-name="mediacenter" draw:name="1" text:anchor-type="paragraph" draw:z-index="1" svg:width="15.875cm" svg:height="12.57737473904cm"><draw:image xlink:href="Pictures/fc834a1c2a00dfc0abc52aaddb64f2e3.png" xlink:type="simple" xlink:show="embed" xlink:actuate="onLoad"/></draw:frame></text:p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системы_защиты_лицензии:hasp:где_скачать_драйвер_hasp</dc:title>
  </office:meta>
</office:document-meta>
</file>