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1с_предприятие_8:техническая_поддержка_1с-отчетности"/>&lt;a name="top"&gt;&lt;/a&gt;</text:span></text:p>
      <text:h text:style-name="Heading_20_1" text:outline-level="1"><text:bookmark-start text:name="__RefHeading___техническая_поддержка_1с-отчетности_1"/><text:bookmark-start text:name="техническая_поддержка_1с-отчетности"/>Техническая поддержка 1С-отчетности<text:bookmark-end text:name="__RefHeading___техническая_поддержка_1с-отчетности_1"/><text:bookmark-end text:name="техническая_поддержка_1с-отчетности"/></text:h>
      <text:p text:style-name="Text_20_body"><text:a xlink:type="simple" xlink:href="http://wiki.mihanik.net/doku.php?id=программное_обеспечение:1с_предприятие_8:техническая_поддержка_1с-отчетности&amp;do=export_pdf" text:style-name="Internet_20_link" text:visited-style-name="Visited_20_Internet_20_Link">Экспорт в PDF </text:a> </text:p>
      <text:p text:style-name="Text_20_body">Дата создания: 2022/04/20 14:08 (C) mihanik</text:p>
      <text:p text:style-name="Text_20_body"><draw:a xlink:type="simple" xlink:href="https://wiki.mihanik.net/doku.php/%D0%BF%D1%80%D0%BE%D0%B3%D1%80%D0%B0%D0%BC%D0%BC%D0%BD%D0%BE%D0%B5_%D0%BE%D0%B1%D0%B5%D1%81%D0%BF%D0%B5%D1%87%D0%B5%D0%BD%D0%B8%D0%B5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Бесплатный федеральный номер – 8 800 700 86 68<text:line-break/>
Бесплатный федеральный номер для регионов Сибири и Дальнего Востока – 8 800 700 33 01<text:line-break/>
Email: <text:a xlink:type="simple" xlink:href="mailto:1c@astralnalog.ru1c@astralnalog.ru" text:style-name="Internet_20_link" text:visited-style-name="Visited_20_Internet_20_Link">1c@astralnalog.ru1c@astralnalog.ru</text:a></text:p>
          </table:table-cell>
        </table:table-row>
      </table:table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1с_предприятие_8:техническая_поддержка_1с-отчетности</dc:title>
  </office:meta>
</office:document-meta>
</file>