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63725b4ac93657dfb1908f924425e10.png"/>
  <manifest:file-entry manifest:media-type="image/png" manifest:full-path="Pictures/3ff1daad93f6aa8132734d3032e4b4d3.png"/>
  <manifest:file-entry manifest:media-type="image/png" manifest:full-path="Pictures/552302318aa2d18e7eeb2659b97a6870.png"/>
  <manifest:file-entry manifest:media-type="image/png" manifest:full-path="Pictures/7ec994b66c647ee6c2d8abb1dbc002c2.png"/>
  <manifest:file-entry manifest:media-type="image/png" manifest:full-path="Pictures/e19ac6e9aeff9c53d4c2df7996dc8582.png"/>
  <manifest:file-entry manifest:media-type="image/png" manifest:full-path="Pictures/b261e552d78d8ead0976d71fef31493b.png"/>
  <manifest:file-entry manifest:media-type="image/png" manifest:full-path="Pictures/c1289cd879d3fe4e047cf0a30a3a4ae8.png"/>
  <manifest:file-entry manifest:media-type="image/png" manifest:full-path="Pictures/241f276a3e1cf4141c228e322e2f9ceb.png"/>
  <manifest:file-entry manifest:media-type="image/png" manifest:full-path="Pictures/64635e033392b8e5b67e1fa8cc51eb30.png"/>
  <manifest:file-entry manifest:media-type="image/png" manifest:full-path="Pictures/a58a06b29ab04054abfa468cb373e21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wireguard:настройка_vpn_wireguard_на_клиентском_пк"/>&lt;a name="top"&gt;&lt;/a&gt;</text:span></text:p>
      <text:h text:style-name="Heading_20_1" text:outline-level="1"><text:bookmark-start text:name="__RefHeading___настройка_vpn_wireguard_на_клиентском_пк_1"/><text:bookmark-start text:name="настройка_vpn_wireguard_на_клиентском_пк"/>Настройка VPN Wireguard на клиентском ПК<text:bookmark-end text:name="__RefHeading___настройка_vpn_wireguard_на_клиентском_пк_1"/><text:bookmark-end text:name="настройка_vpn_wireguard_на_клиентском_пк"/></text:h>
      <text:p text:style-name="Text_20_body"><text:a xlink:type="simple" xlink:href="http://wiki.mihanik.net/doku.php?id=программное_обеспечение:wireguard:настройка_vpn_wireguard_на_клиентском_пк&amp;do=export_pdf" text:style-name="Internet_20_link" text:visited-style-name="Visited_20_Internet_20_Link">Экспорт в PDF </text:a> </text:p>
      <text:p text:style-name="Text_20_body">Дата создания: 2026/02/28 14:11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list text:style-name="List_20_1" text:continue-numbering="false">
        <text:list-item>
          <text:p text:style-name="List_20_1_Content_First"> Настроенный VPN-сервер WireGuard;</text:p>
        </text:list-item>
        <text:list-item>
          <text:p text:style-name="List_20_1_Content_Last"> Клиентский компьютер под управлением ОС Windows.</text:p>
        </text:list-item>
      </text:list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list text:style-name="List_20_1" text:continue-numbering="false">
        <text:list-item>
          <text:p text:style-name="LastListParagraph_List_20_1_Content_First"> Настроить на клиентском ПК подключение к VPN-серверу WireGuard.</text:p>
        </text:list-item>
      </text:list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ext:h text:style-name="Heading_20_3" text:outline-level="3"><text:bookmark-start text:name="__RefHeading___шаг_1_5"/><text:bookmark-start text:name="шаг_1"/>Шаг 1<text:bookmark-end text:name="__RefHeading___шаг_1_5"/><text:bookmark-end text:name="шаг_1"/></text:h>
      <text:p text:style-name="Text_20_body">Со страницы <text:a xlink:type="simple" xlink:href="https://www.wireguard.com/install/" text:style-name="Internet_20_link" text:visited-style-name="Visited_20_Internet_20_Link">https://www.wireguard.com/install/</text:a> скачиваем клиента для Windows</text:p>
      <text:p text:style-name="Text_20_body">Прямая ссылка: <text:a xlink:type="simple" xlink:href="https://download.wireguard.com/windows-client/wireguard-installer.exe" text:style-name="Internet_20_link" text:visited-style-name="Visited_20_Internet_20_Link">https://download.wireguard.com/windows-client/wireguard-installer.exe</text:a></text:p>
      <text:p text:style-name="Text_20_body"><draw:a xlink:type="simple" xlink:href="https://wiki.mihanik.net/lib/exe/fetch.php?media=программное_обеспечение:wireguard:wireguard-01.png"><draw:frame draw:style-name="mediacenter" draw:name="0" text:anchor-type="paragraph" draw:z-index="0" svg:width="15.875cm" svg:height="11.90625cm"><draw:image xlink:href="Pictures/063725b4ac93657dfb1908f924425e10.png" xlink:type="simple" xlink:show="embed" xlink:actuate="onLoad"/></draw:frame></draw:a></text:p>
      <text:h text:style-name="Heading_20_3" text:outline-level="3"><text:bookmark-start text:name="__RefHeading___шаг_2_6"/><text:bookmark-start text:name="шаг_2"/>Шаг 2<text:bookmark-end text:name="__RefHeading___шаг_2_6"/><text:bookmark-end text:name="шаг_2"/></text:h>
      <text:p text:style-name="Text_20_body">Переходим в папку со скачанным файлом.</text:p>
      <text:p text:style-name="Text_20_body"><draw:a xlink:type="simple" xlink:href="https://wiki.mihanik.net/lib/exe/fetch.php?media=программное_обеспечение:wireguard:wireguard-02.png"><draw:frame draw:style-name="mediacenter" draw:name="1" text:anchor-type="paragraph" draw:z-index="1" svg:width="15.875cm" svg:height="11.90625cm"><draw:image xlink:href="Pictures/3ff1daad93f6aa8132734d3032e4b4d3.png" xlink:type="simple" xlink:show="embed" xlink:actuate="onLoad"/></draw:frame></draw:a></text:p>
      <text:h text:style-name="Heading_20_3" text:outline-level="3"><text:bookmark-start text:name="__RefHeading___шаг_3_7"/><text:bookmark-start text:name="шаг_3"/>Шаг 3<text:bookmark-end text:name="__RefHeading___шаг_3_7"/><text:bookmark-end text:name="шаг_3"/></text:h>
      <text:p text:style-name="Text_20_body">Двойным кликом запускаем установщик.</text:p>
      <text:p text:style-name="Text_20_body">При необходимости разрешаем программе вносить изменения на компьютере.</text:p>
      <text:p text:style-name="Text_20_body"><draw:a xlink:type="simple" xlink:href="https://wiki.mihanik.net/lib/exe/fetch.php?media=программное_обеспечение:wireguard:wireguard-03.png"><draw:frame draw:style-name="mediacenter" draw:name="2" text:anchor-type="paragraph" draw:z-index="2" svg:width="15.875cm" svg:height="11.90625cm"><draw:image xlink:href="Pictures/552302318aa2d18e7eeb2659b97a6870.png" xlink:type="simple" xlink:show="embed" xlink:actuate="onLoad"/></draw:frame></draw:a></text:p>
      <text:h text:style-name="Heading_20_3" text:outline-level="3"><text:bookmark-start text:name="__RefHeading___шаг_4_8"/><text:bookmark-start text:name="шаг_4"/>Шаг 4<text:bookmark-end text:name="__RefHeading___шаг_4_8"/><text:bookmark-end text:name="шаг_4"/></text:h>
      <text:p text:style-name="Text_20_body">После установки VPN-клиента запуститься менеджер подключений WireGuard.</text:p>
      <text:p text:style-name="Text_20_body">Добавляем пустой туннель.</text:p>
      <text:p text:style-name="Text_20_body"><draw:a xlink:type="simple" xlink:href="https://wiki.mihanik.net/lib/exe/fetch.php?media=программное_обеспечение:wireguard:wireguard-04.png"><draw:frame draw:style-name="mediacenter" draw:name="3" text:anchor-type="paragraph" draw:z-index="3" svg:width="15.875cm" svg:height="11.90625cm"><draw:image xlink:href="Pictures/7ec994b66c647ee6c2d8abb1dbc002c2.png" xlink:type="simple" xlink:show="embed" xlink:actuate="onLoad"/></draw:frame></draw:a></text:p>
      <text:h text:style-name="Heading_20_3" text:outline-level="3"><text:bookmark-start text:name="__RefHeading___шаг_5_9"/><text:bookmark-start text:name="шаг_5"/>Шаг 5<text:bookmark-end text:name="__RefHeading___шаг_5_9"/><text:bookmark-end text:name="шаг_5"/></text:h>
      <text:p text:style-name="Text_20_body">Даём тоннелю произвольное имя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4" text:anchor-type="as-char" draw:z-index="4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Имя тоннеля должно быть написано латинскими буквами без пробелов.</text:p>
          </table:table-cell>
        </table:table-row>
      </table:table>
      <text:p text:style-name="Text_20_body"><draw:a xlink:type="simple" xlink:href="https://wiki.mihanik.net/lib/exe/fetch.php?media=программное_обеспечение:wireguard:wireguard-05.png"><draw:frame draw:style-name="mediacenter" draw:name="5" text:anchor-type="paragraph" draw:z-index="5" svg:width="15.875cm" svg:height="11.90625cm"><draw:image xlink:href="Pictures/b261e552d78d8ead0976d71fef31493b.png" xlink:type="simple" xlink:show="embed" xlink:actuate="onLoad"/></draw:frame></draw:a></text:p>
      <text:h text:style-name="Heading_20_3" text:outline-level="3"><text:bookmark-start text:name="__RefHeading___шаг_6_10"/><text:bookmark-start text:name="шаг_6"/>Шаг 6<text:bookmark-end text:name="__RefHeading___шаг_6_10"/><text:bookmark-end text:name="шаг_6"/></text:h>
      <text:p text:style-name="Text_20_body">В окне с настройками удаляем весь текст и вставляем настройки, которые вам прислал администратор</text:p>
      <text:p text:style-name="Text_20_body"><draw:a xlink:type="simple" xlink:href="https://wiki.mihanik.net/lib/exe/fetch.php?media=программное_обеспечение:wireguard:wireguard-06.png"><draw:frame draw:style-name="mediacenter" draw:name="6" text:anchor-type="paragraph" draw:z-index="6" svg:width="15.875cm" svg:height="11.90625cm"><draw:image xlink:href="Pictures/c1289cd879d3fe4e047cf0a30a3a4ae8.png" xlink:type="simple" xlink:show="embed" xlink:actuate="onLoad"/></draw:frame></draw:a></text:p>
      <text:p text:style-name="Text_20_body">После этого нажимаем кнопку «<text:span text:style-name="Strong_20_Emphasis">Сохранить</text:span>».</text:p>
      <text:h text:style-name="Heading_20_3" text:outline-level="3"><text:bookmark-start text:name="__RefHeading___шаг_7_11"/><text:bookmark-start text:name="шаг_7"/>Шаг 7<text:bookmark-end text:name="__RefHeading___шаг_7_11"/><text:bookmark-end text:name="шаг_7"/></text:h>
      <text:p text:style-name="Text_20_body">У вас получится что-то типа такого</text:p>
      <text:p text:style-name="Text_20_body"><draw:a xlink:type="simple" xlink:href="https://wiki.mihanik.net/lib/exe/fetch.php?media=программное_обеспечение:wireguard:wireguard-07.png"><draw:frame draw:style-name="mediacenter" draw:name="7" text:anchor-type="paragraph" draw:z-index="7" svg:width="15.875cm" svg:height="11.90625cm"><draw:image xlink:href="Pictures/241f276a3e1cf4141c228e322e2f9ceb.png" xlink:type="simple" xlink:show="embed" xlink:actuate="onLoad"/></draw:frame></draw:a></text:p>
      <text:h text:style-name="Heading_20_3" text:outline-level="3"><text:bookmark-start text:name="__RefHeading___шаг_8_12"/><text:bookmark-start text:name="шаг_8"/>Шаг 8<text:bookmark-end text:name="__RefHeading___шаг_8_12"/><text:bookmark-end text:name="шаг_8"/></text:h>
      <text:p text:style-name="Text_20_body">Теперь всё готово к подключению VPN.</text:p>
      <text:p text:style-name="Text_20_body">Нажимаем кнопку «<text:span text:style-name="Strong_20_Emphasis">Подключить</text:span>».</text:p>
      <text:p text:style-name="Text_20_body">Видим, что подключение к VPN-серверу успешно установлено.</text:p>
      <text:p text:style-name="Text_20_body"><draw:a xlink:type="simple" xlink:href="https://wiki.mihanik.net/lib/exe/fetch.php?media=программное_обеспечение:wireguard:wireguard-08.png"><draw:frame draw:style-name="mediacenter" draw:name="8" text:anchor-type="paragraph" draw:z-index="8" svg:width="15.875cm" svg:height="11.90625cm"><draw:image xlink:href="Pictures/64635e033392b8e5b67e1fa8cc51eb30.png" xlink:type="simple" xlink:show="embed" xlink:actuate="onLoad"/></draw:frame></draw:a></text:p>
      <text:h text:style-name="Heading_20_3" text:outline-level="3"><text:bookmark-start text:name="__RefHeading___заметки_13"/><text:bookmark-start text:name="заметки"/>Заметки<text:bookmark-end text:name="__RefHeading___заметки_13"/><text:bookmark-end text:name="заметки"/></text:h>
      <text:p text:style-name="Text_20_body">Теперь можно кликнуть по крестику и закрыть основное окно менеджера подключений WireGuard.</text:p>
      <text:p text:style-name="Text_20_body">Если вам потребуется опять открыть менеджер подключений вы всегда сможете его найти в системном трее около часов.</text:p>
      <text:p text:style-name="Text_20_body"><draw:a xlink:type="simple" xlink:href="https://wiki.mihanik.net/lib/exe/fetch.php?media=программное_обеспечение:wireguard:wireguard-09.png"><draw:frame draw:style-name="mediacenter" draw:name="9" text:anchor-type="paragraph" draw:z-index="9" svg:width="15.875cm" svg:height="11.90625cm"><draw:image xlink:href="Pictures/a58a06b29ab04054abfa468cb373e21b.png" xlink:type="simple" xlink:show="embed" xlink:actuate="onLoad"/></draw:frame></draw:a></text:p>
      <text:h text:style-name="Heading_20_2" text:outline-level="2"><text:bookmark-start text:name="__RefHeading___источники_14"/><text:bookmark-start text:name="источники"/>Источники<text:bookmark-end text:name="__RefHeading___источники_14"/><text:bookmark-end text:name="источники"/></text:h>
      <text:list text:style-name="List_20_1" text:continue-numbering="false">
        <text:list-item>
          <text:p text:style-name="List_20_1_Content_First"> Документация WireGuard;</text:p>
        </text:list-item>
        <text:list-item>
          <text:p text:style-name="List_20_1_Content_Last"> Просторы интернета.</text:p>
        </text:list-item>
      </text:list>
      <text:p text:style-name="Text_20_body">Наверх 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0" text:anchor-type="as-char" draw:z-index="1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wireguard:настройка_vpn_wireguard_на_клиентском_пк</dc:title>
  </office:meta>
</office:document-meta>
</file>