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96f96807bcf34c73543da34b81beb267.png"/>
  <manifest:file-entry manifest:media-type="image/png" manifest:full-path="Pictures/09c9dfeae2e4d6a8593fe9ced0a407a0.png"/>
  <manifest:file-entry manifest:media-type="image/png" manifest:full-path="Pictures/7477f196f2e35451a96a7f71798885b1.png"/>
  <manifest:file-entry manifest:media-type="image/png" manifest:full-path="Pictures/0a4b05b24801f8436a63824e42d03cfe.png"/>
  <manifest:file-entry manifest:media-type="image/png" manifest:full-path="Pictures/3f7d0bf457bab01898dc57dd68169d34.png"/>
  <manifest:file-entry manifest:media-type="image/png" manifest:full-path="Pictures/4a249a351bf9855f5b214b3ea21d385e.png"/>
  <manifest:file-entry manifest:media-type="image/png" manifest:full-path="Pictures/7137f2381b31b00899a911f49af07386.png"/>
  <manifest:file-entry manifest:media-type="image/png" manifest:full-path="Pictures/f291a614ec4bc48d44fc2e30c504cdc5.png"/>
  <manifest:file-entry manifest:media-type="image/png" manifest:full-path="Pictures/f4f504335af0b8ad82c3d0f01c1125b3.png"/>
  <manifest:file-entry manifest:media-type="image/png" manifest:full-path="Pictures/7b871adb5bd686ceabb949cccbc33013.png"/>
  <manifest:file-entry manifest:media-type="image/png" manifest:full-path="Pictures/3a31bf6853aeba2f18aa92d722b71aa8.png"/>
  <manifest:file-entry manifest:media-type="image/png" manifest:full-path="Pictures/049662858eed6b746e98501be0135c60.png"/>
  <manifest:file-entry manifest:media-type="image/png" manifest:full-path="Pictures/0ad5973dd8367772138dcc68dbeaa5a3.png"/>
  <manifest:file-entry manifest:media-type="image/png" manifest:full-path="Pictures/dfee7e170f8e358c6a6c552a94da4198.png"/>
  <manifest:file-entry manifest:media-type="image/png" manifest:full-path="Pictures/4491806993e046e36afb12dac683db9a.png"/>
  <manifest:file-entry manifest:media-type="image/png" manifest:full-path="Pictures/551e879b7368b5c57a98fdcd91de324b.png"/>
  <manifest:file-entry manifest:media-type="image/png" manifest:full-path="Pictures/b45a5622d7cf07134e1b4350b4ca7e67.png"/>
  <manifest:file-entry manifest:media-type="image/gif" manifest:full-path="Pictures/73cd435ae6a77b34e28554dc347e7781.gif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zabbix:active_agent:проверка_наличия_файла"/>&lt;a name="top"&gt;&lt;/a&gt;</text:span></text:p>
      <text:h text:style-name="Heading_20_1" text:outline-level="1"><text:bookmark-start text:name="__RefHeading___zabbix._active_agent._проверка_наличия_файла_1"/><text:bookmark-start text:name="zabbix._active_agent._проверка_наличия_файла"/>Zabbix. Active agent. Проверка наличия файла.<text:bookmark-end text:name="__RefHeading___zabbix._active_agent._проверка_наличия_файла_1"/><text:bookmark-end text:name="zabbix._active_agent._проверка_наличия_файла"/></text:h>
      <text:p text:style-name="Text_20_body"><text:a xlink:type="simple" xlink:href="http://wiki.mihanik.net/doku.php?id=программное_обеспечение:zabbix:active_agent:проверка_наличия_файла&amp;do=export_pdf" text:style-name="Internet_20_link" text:visited-style-name="Visited_20_Internet_20_Link"> Экспорт в PDF </text:a> </text:p>
      <text:p text:style-name="Text_20_body">Дата создания: 2024/05/22 16:1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list text:style-name="List_20_1" text:continue-numbering="false">
        <text:list-item>
          <text:p text:style-name="List_20_1_Content_First"> Настроенный Zabbix-сервер.</text:p>
        </text:list-item>
        <text:list-item>
          <text:p text:style-name="List_20_1_Content_Last"> Клиентский ПК зарегистрированный на Zabbix-сервере.</text:p>
        </text:list-item>
      </text:list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list text:style-name="List_20_1" text:continue-numbering="false">
        <text:list-item>
          <text:p text:style-name="LastListParagraph_List_20_1_Content_First"> Отслеживать наличие/отсутствие некоего файла на дисках клиентского ПК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Будем проверять наличие/отсутствие установленной программы <text:span text:style-name="Strong_20_Emphasis">wget.exe</text:span>. <text:line-break/>
Расположение программы по умолчанию: <text:span text:style-name="Strong_20_Emphasis">«C:/Program Files/Wget/wget.exe»</text:span></text:p>
          </table:table-cell>
        </table:table-row>
      </table:table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Создаём новый шаблон: «Настройка» -&gt; «Шаблоны» -&gt; «Создать шаблон»</text:p>
      <text:p text:style-name="Text_20_body"><draw:frame draw:style-name="mediacenter" draw:name="1" text:anchor-type="paragraph" draw:z-index="1" svg:width="15.875cm" svg:height="10.217308959157cm"><draw:image xlink:href="Pictures/96f96807bcf34c73543da34b81beb267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list text:style-name="Numbering_20_1" text:continue-numbering="false">
        <text:list-item>
          <text:p text:style-name="Numbering_20_1_Content_First"> Указываем имя шаблона. Например, <text:span text:style-name="Strong_20_Emphasis">«My Template Module File Exist by Zabbix agent active»</text:span>. <text:line-break/>Имя выбираем на своё усмотрение в соответствии с вашей логикой именования шаблонов.</text:p>
        </text:list-item>
        <text:list-item>
          <text:p text:style-name="Numbering_20_1_Content"> Выбираем группу шаблонов, в которой будет располагаться наш шаблон. Группу выбираем на своё усмотрение.</text:p>
        </text:list-item>
        <text:list-item>
          <text:p text:style-name="Numbering_20_1_Content"> Указываем, например, группу <text:span text:style-name="Strong_20_Emphasis">«Templates/Modules»</text:span></text:p>
        </text:list-item>
        <text:list-item>
          <text:p text:style-name="Numbering_20_1_Content_Last"> Нажимаем кнопку <text:span text:style-name="Strong_20_Emphasis">«Добавить»</text:span></text:p>
        </text:list-item>
      </text:list>
      <text:p text:style-name="Text_20_body"><draw:frame draw:style-name="mediacenter" draw:name="2" text:anchor-type="paragraph" draw:z-index="2" svg:width="15.875cm" svg:height="10.217308959157cm"><draw:image xlink:href="Pictures/09c9dfeae2e4d6a8593fe9ced0a407a0.png" xlink:type="simple" xlink:show="embed" xlink:actuate="onLoad"/></draw:frame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Видим, что шаблон добавлен.</text:p>
      <text:p text:style-name="Text_20_body"><draw:frame draw:style-name="mediacenter" draw:name="3" text:anchor-type="paragraph" draw:z-index="3" svg:width="15.875cm" svg:height="10.217308959157cm"><draw:image xlink:href="Pictures/7477f196f2e35451a96a7f71798885b1.png" xlink:type="simple" xlink:show="embed" xlink:actuate="onLoad"/></draw:frame></text:p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Теперь ищем свой шаблон в списке шаблонов.</text:p>
      <text:p text:style-name="Text_20_body">Для этого:</text:p>
      <text:list text:style-name="Numbering_20_1" text:continue-numbering="false">
        <text:list-item>
          <text:p text:style-name="Numbering_20_1_Content_First"> В форме поиска пишем имя нашего шаблона: <text:span text:style-name="Strong_20_Emphasis">«My Template Module File Exist by Zabbix agent active»</text:span>. </text:p>
        </text:list-item>
        <text:list-item>
          <text:p text:style-name="Numbering_20_1_Content"> Нажимаем кнопку <text:span text:style-name="Strong_20_Emphasis">«Применить»</text:span>. <text:line-break/>При этом наш шаблон отобразится в расположенном ниже списке.</text:p>
        </text:list-item>
        <text:list-item>
          <text:p text:style-name="Numbering_20_1_Content_Last"> Кликаем левой кнопкой мыши по найденному нашему шаблону для того, чтобы начать его редактирование.</text:p>
        </text:list-item>
      </text:list>
      <text:p text:style-name="Text_20_body"><draw:frame draw:style-name="mediacenter" draw:name="4" text:anchor-type="paragraph" draw:z-index="4" svg:width="15.875cm" svg:height="10.224753289474cm"><draw:image xlink:href="Pictures/0a4b05b24801f8436a63824e42d03cfe.png" xlink:type="simple" xlink:show="embed" xlink:actuate="onLoad"/></draw:frame>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Мы вошли в режим редактирования шаблона.</text:p>
      <text:p text:style-name="Text_20_body"><draw:frame draw:style-name="mediacenter" draw:name="5" text:anchor-type="paragraph" draw:z-index="5" svg:width="15.875cm" svg:height="10.217308959157cm"><draw:image xlink:href="Pictures/3f7d0bf457bab01898dc57dd68169d34.png" xlink:type="simple" xlink:show="embed" xlink:actuate="onLoad"/></draw:frame></text:p>
      <text:h text:style-name="Heading_20_3" text:outline-level="3"><text:bookmark-start text:name="__RefHeading___шаг_6_10"/><text:bookmark-start text:name="шаг_6"/>Шаг 6<text:bookmark-end text:name="__RefHeading___шаг_6_10"/><text:bookmark-end text:name="шаг_6"/></text:h>
      <text:list text:style-name="Numbering_20_1" text:continue-numbering="false">
        <text:list-item>
          <text:p text:style-name="Numbering_20_1_Content_First"> Переходим в раздел <text:span text:style-name="Strong_20_Emphasis">«Группы элементов данных»</text:span></text:p>
        </text:list-item>
        <text:list-item>
          <text:p text:style-name="Numbering_20_1_Content_Last"> Нажимаем кнопку <text:span text:style-name="Strong_20_Emphasis">«Создать группу элементов данных»</text:span></text:p>
        </text:list-item>
      </text:list>
      <text:p text:style-name="Text_20_body"><draw:frame draw:style-name="mediacenter" draw:name="6" text:anchor-type="paragraph" draw:z-index="6" svg:width="15.875cm" svg:height="10.149073461284cm"><draw:image xlink:href="Pictures/4a249a351bf9855f5b214b3ea21d385e.png" xlink:type="simple" xlink:show="embed" xlink:actuate="onLoad"/></draw:frame></text:p>
      <text:h text:style-name="Heading_20_3" text:outline-level="3"><text:bookmark-start text:name="__RefHeading___шаг_7_11"/><text:bookmark-start text:name="шаг_7"/>Шаг 7<text:bookmark-end text:name="__RefHeading___шаг_7_11"/><text:bookmark-end text:name="шаг_7"/></text:h>
      <text:list text:style-name="Numbering_20_1" text:continue-numbering="false">
        <text:list-item>
          <text:p text:style-name="Numbering_20_1_Content_First"> Указываем имя группы элементов данных. Например, <text:span text:style-name="Strong_20_Emphasis">«Filesystem»</text:span>.</text:p>
        </text:list-item>
        <text:list-item>
          <text:p text:style-name="Numbering_20_1_Content_Last"> Нажимаем кнопку <text:span text:style-name="Strong_20_Emphasis">«Добавить»</text:span>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качестве имени группы данных предлагаю использовать <text:span text:style-name="Strong_20_Emphasis">«Filesystem»</text:span>, т.к. <text:span text:style-name="Strong_20_Emphasis">«файл»</text:span> по логике относится именно к файловой системе.</text:p>
          </table:table-cell>
        </table:table-row>
      </table:table>
      <text:p text:style-name="Text_20_body"><draw:frame draw:style-name="mediacenter" draw:name="8" text:anchor-type="paragraph" draw:z-index="8" svg:width="15.875cm" svg:height="10.217308959157cm"><draw:image xlink:href="Pictures/7137f2381b31b00899a911f49af07386.png" xlink:type="simple" xlink:show="embed" xlink:actuate="onLoad"/></draw:frame></text:p>
      <text:h text:style-name="Heading_20_3" text:outline-level="3"><text:bookmark-start text:name="__RefHeading___шаг_8_12"/><text:bookmark-start text:name="шаг_8"/>Шаг 8<text:bookmark-end text:name="__RefHeading___шаг_8_12"/><text:bookmark-end text:name="шаг_8"/></text:h>
      <text:list text:style-name="Numbering_20_1" text:continue-numbering="false">
        <text:list-item>
          <text:p text:style-name="Numbering_20_1_Content_First"> Видим, что группа данных создана.</text:p>
        </text:list-item>
        <text:list-item>
          <text:p text:style-name="Numbering_20_1_Content_Last"> Группа данных «привязана» к настраиваемому шаблону.</text:p>
        </text:list-item>
      </text:list>
      <text:p text:style-name="Text_20_body"><draw:frame draw:style-name="mediacenter" draw:name="9" text:anchor-type="paragraph" draw:z-index="9" svg:width="15.875cm" svg:height="10.217308959157cm"><draw:image xlink:href="Pictures/f291a614ec4bc48d44fc2e30c504cdc5.png" xlink:type="simple" xlink:show="embed" xlink:actuate="onLoad"/></draw:frame></text:p>
      <text:h text:style-name="Heading_20_3" text:outline-level="3"><text:bookmark-start text:name="__RefHeading___шаг_9_13"/><text:bookmark-start text:name="шаг_9"/>Шаг 9<text:bookmark-end text:name="__RefHeading___шаг_9_13"/><text:bookmark-end text:name="шаг_9"/></text:h>
      <text:p text:style-name="Text_20_body">Теперь настроим сбор нужных нам данных, т.е., информацию о том есть файл на ПК или его нет.</text:p>
      <text:p text:style-name="Text_20_body">Для этого...</text:p>
      <text:list text:style-name="Numbering_20_1" text:continue-numbering="false">
        <text:list-item>
          <text:p text:style-name="Numbering_20_1_Content_First"> Переходим в раздел <text:span text:style-name="Strong_20_Emphasis">«Элементы данных»</text:span>.</text:p>
        </text:list-item>
        <text:list-item>
          <text:p text:style-name="Numbering_20_1_Content_Last"> Нажимаем кнопку <text:span text:style-name="Strong_20_Emphasis">«Создать элемент данных»</text:span>.</text:p>
        </text:list-item>
      </text:list>
      <text:p text:style-name="Text_20_body"><draw:frame draw:style-name="mediacenter" draw:name="10" text:anchor-type="paragraph" draw:z-index="10" svg:width="15.875cm" svg:height="10.217308959157cm"><draw:image xlink:href="Pictures/f4f504335af0b8ad82c3d0f01c1125b3.png" xlink:type="simple" xlink:show="embed" xlink:actuate="onLoad"/></draw:frame></text:p>
      <text:h text:style-name="Heading_20_3" text:outline-level="3"><text:bookmark-start text:name="__RefHeading___шаг_10_14"/><text:bookmark-start text:name="шаг_10"/>Шаг 10<text:bookmark-end text:name="__RefHeading___шаг_10_14"/><text:bookmark-end text:name="шаг_10"/></text:h>
      <text:list text:style-name="Numbering_20_1" text:continue-numbering="false">
        <text:list-item>
          <text:p text:style-name="Numbering_20_1_Content_First"> Указываем имя элемента данных: <text:span text:style-name="Strong_20_Emphasis">File wget.exe exist</text:span>.</text:p>
        </text:list-item>
        <text:list-item>
          <text:p text:style-name="Numbering_20_1_Content"> Выбираем тип агента: <text:span text:style-name="Strong_20_Emphasis">Zabbix агент (активный)</text:span>.</text:p>
        </text:list-item>
        <text:list-item>
          <text:p text:style-name="Numbering_20_1_Content"> Указываем ключ: <text:span text:style-name="Strong_20_Emphasis"> vfs.file.exists["C:/Program Files/Wget/wget.exe"] </text:span></text:p>
        </text:list-item>
        <text:list-item>
          <text:p text:style-name="Numbering_20_1_Content"> Тип информации: <text:span text:style-name="Strong_20_Emphasis">числовой (целое положительное)</text:span></text:p>
        </text:list-item>
        <text:list-item>
          <text:p text:style-name="Numbering_20_1_Content"> Интервал обновления: <text:span text:style-name="Strong_20_Emphasis">1d</text:span></text:p>
        </text:list-item>
        <text:list-item>
          <text:p text:style-name="Numbering_20_1_Content"> Указываем группу элементов данных: <text:span text:style-name="Strong_20_Emphasis">Filesystem</text:span></text:p>
        </text:list-item>
        <text:list-item>
          <text:p text:style-name="Numbering_20_1_Content"> Ставим галочку <text:span text:style-name="Strong_20_Emphasis">Активировано</text:span></text:p>
        </text:list-item>
        <text:list-item>
          <text:p text:style-name="Numbering_20_1_Content_Last"> Нажимаем кнопку <text:span text:style-name="Strong_20_Emphasis">Добавить</text:span>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1" text:anchor-type="as-char" draw:z-index="1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Пояснения:</text:p>
            <text:list text:style-name="Numbering_20_1" text:continue-numbering="false">
              <text:list-item>
                <text:p text:style-name="Numbering_20_1_Content_First"> Имя произвольное, желательно чтобы отображало суть собираемых данных.</text:p>
              </text:list-item>
              <text:list-item>
                <text:p text:style-name="Numbering_20_1_Content"> Выбран активный агент, т.к. шаблон предполагается использовать для ПК, находящихся за NAT.</text:p>
              </text:list-item>
              <text:list-item>
                <text:p text:style-name="Numbering_20_1_Content"> Указываем имя файла наличие которого проверяем.</text:p>
              </text:list-item>
              <text:list-item>
                <text:p text:style-name="Numbering_20_1_Content"> Результат проверки будет целым числом: 0 - файла нет, 1 - файл есть.</text:p>
              </text:list-item>
              <text:list-item>
                <text:p text:style-name="Numbering_20_1_Content_Last"> Обновлять данные чаще 1-го дня нет смысла</text:p>
              </text:list-item>
            </text:list>
            <text:p text:style-name="Text_20_body">Далее понятно.</text:p>
          </table:table-cell>
        </table:table-row>
      </table:table>
      <text:p text:style-name="Text_20_body"><draw:frame draw:style-name="mediacenter" draw:name="12" text:anchor-type="paragraph" draw:z-index="12" svg:width="15.875cm" svg:height="10.813405797101cm"><draw:image xlink:href="Pictures/7b871adb5bd686ceabb949cccbc33013.png" xlink:type="simple" xlink:show="embed" xlink:actuate="onLoad"/></draw:frame></text:p>
      <text:h text:style-name="Heading_20_3" text:outline-level="3"><text:bookmark-start text:name="__RefHeading___шаг_11_15"/><text:bookmark-start text:name="шаг_11"/>Шаг 11<text:bookmark-end text:name="__RefHeading___шаг_11_15"/><text:bookmark-end text:name="шаг_11"/></text:h>
      <text:list text:style-name="Numbering_20_1" text:continue-numbering="false">
        <text:list-item>
          <text:p text:style-name="Numbering_20_1_Content_First"> Видим, что элемент данных добавлен.</text:p>
        </text:list-item>
        <text:list-item>
          <text:p text:style-name="Numbering_20_1_Content_Last"> Видим, что элемент данных «привязался» к нашему шаблону.</text:p>
        </text:list-item>
      </text:list>
      <text:p text:style-name="Text_20_body"><draw:frame draw:style-name="mediacenter" draw:name="13" text:anchor-type="paragraph" draw:z-index="13" svg:width="15.875cm" svg:height="10.813405797101cm"><draw:image xlink:href="Pictures/3a31bf6853aeba2f18aa92d722b71aa8.png" xlink:type="simple" xlink:show="embed" xlink:actuate="onLoad"/></draw:frame></text:p>
      <text:h text:style-name="Heading_20_3" text:outline-level="3"><text:bookmark-start text:name="__RefHeading___шаг_12_16"/><text:bookmark-start text:name="шаг_12"/>Шаг 12<text:bookmark-end text:name="__RefHeading___шаг_12_16"/><text:bookmark-end text:name="шаг_12"/></text:h>
      <text:p text:style-name="Text_20_body">Теперь нам нужно настроить реакцию на получаемые данные. Если файл существует, то ничего не делаем, а если отсутствует, то генерируем событие/уведомление.</text:p>
      <text:p text:style-name="Text_20_body">Для этого...</text:p>
      <text:list text:style-name="Numbering_20_1" text:continue-numbering="false">
        <text:list-item>
          <text:p text:style-name="Numbering_20_1_Content_First"> Идём в раздел <text:span text:style-name="Strong_20_Emphasis">«Триггеры»</text:span>.</text:p>
        </text:list-item>
        <text:list-item>
          <text:p text:style-name="Numbering_20_1_Content_Last"> Нажимаем кнопку <text:span text:style-name="Strong_20_Emphasis">«Создать триггер»</text:span>.</text:p>
        </text:list-item>
      </text:list>
      <text:p text:style-name="Text_20_body"><draw:frame draw:style-name="mediacenter" draw:name="14" text:anchor-type="paragraph" draw:z-index="14" svg:width="15.875cm" svg:height="10.813405797101cm"><draw:image xlink:href="Pictures/049662858eed6b746e98501be0135c60.png" xlink:type="simple" xlink:show="embed" xlink:actuate="onLoad"/></draw:frame></text:p>
      <text:h text:style-name="Heading_20_3" text:outline-level="3"><text:bookmark-start text:name="__RefHeading___шаг_13_17"/><text:bookmark-start text:name="шаг_13"/>Шаг 13<text:bookmark-end text:name="__RefHeading___шаг_13_17"/><text:bookmark-end text:name="шаг_13"/></text:h>
      <text:list text:style-name="Numbering_20_1" text:continue-numbering="false">
        <text:list-item>
          <text:p text:style-name="Numbering_20_1_Content_First"> Указываем имя триггера: <text:span text:style-name="Strong_20_Emphasis">Программа wget.exe не обнаружена!</text:span>.</text:p>
        </text:list-item>
        <text:list-item>
          <text:p text:style-name="Numbering_20_1_Content"> Указываем степень важности события: <text:span text:style-name="Strong_20_Emphasis">Предупреждение</text:span>.</text:p>
        </text:list-item>
        <text:list-item>
          <text:p text:style-name="Numbering_20_1_Content"> Нажимаем кнопку <text:span text:style-name="Strong_20_Emphasis">«Добавить»</text:span> чтобы запустить мастер, который нам поможет сформировать правильное описание  выражения.</text:p>
        </text:list-item>
        <text:list-item>
          <text:p text:style-name="Numbering_20_1_Content"> Получилось следующее выражение: <text:line-break/><text:span text:style-name="Strong_20_Emphasis">{My Template Module File Exist by Zabbix agent active:vfs.file.exists["C:/Program Files/Wget/wget.exe"].last()}=0</text:span>.</text:p>
        </text:list-item>
        <text:list-item>
          <text:p text:style-name="Numbering_20_1_Content"> Ставим галочку, что событие в дальнейшем можно будет закрывать вручную.</text:p>
        </text:list-item>
        <text:list-item>
          <text:p text:style-name="Numbering_20_1_Content"> При желании указываем описание события: <text:span text:style-name="Strong_20_Emphasis">Триггер срабатывает, если на ПК не обнаружена программа wget.exe</text:span>.</text:p>
        </text:list-item>
        <text:list-item>
          <text:p text:style-name="Numbering_20_1_Content"> Указываем, что триггер нужно активировать.</text:p>
        </text:list-item>
        <text:list-item>
          <text:p text:style-name="Numbering_20_1_Content_Last"> Нажимаем кнопку <text:span text:style-name="Strong_20_Emphasis">«Добавить»</text:span></text:p>
        </text:list-item>
      </text:list>
      <text:p text:style-name="Text_20_body"><draw:frame draw:style-name="mediacenter" draw:name="15" text:anchor-type="paragraph" draw:z-index="15" svg:width="15.875cm" svg:height="11.023340627279cm"><draw:image xlink:href="Pictures/0ad5973dd8367772138dcc68dbeaa5a3.png" xlink:type="simple" xlink:show="embed" xlink:actuate="onLoad"/></draw:frame></text:p>
      <text:p text:style-name="Text_20_body">Мастер, который мы вызывали в пункте 3, выглядит примерно так.</text:p>
      <text:p text:style-name="Text_20_body"><draw:frame draw:style-name="mediacenter" draw:name="16" text:anchor-type="paragraph" draw:z-index="16" svg:width="15.875cm" svg:height="11.023340627279cm"><draw:image xlink:href="Pictures/dfee7e170f8e358c6a6c552a94da4198.png" xlink:type="simple" xlink:show="embed" xlink:actuate="onLoad"/></draw:frame></text:p>
      <text:p text:style-name="Text_20_body">Тут, всё понятно.</text:p>
      <text:h text:style-name="Heading_20_3" text:outline-level="3"><text:bookmark-start text:name="__RefHeading___шаг_14_18"/><text:bookmark-start text:name="шаг_14"/>Шаг 14<text:bookmark-end text:name="__RefHeading___шаг_14_18"/><text:bookmark-end text:name="шаг_14"/></text:h>
      <text:list text:style-name="Numbering_20_1" text:continue-numbering="false">
        <text:list-item>
          <text:p text:style-name="Numbering_20_1_Content_First"> Видим, что триггер добавлен.</text:p>
        </text:list-item>
        <text:list-item>
          <text:p text:style-name="Numbering_20_1_Content_Last"> Видим, что триггер «привязан» к нашему шаблону.</text:p>
        </text:list-item>
      </text:list>
      <text:p text:style-name="Text_20_body"><draw:frame draw:style-name="mediacenter" draw:name="17" text:anchor-type="paragraph" draw:z-index="17" svg:width="15.875cm" svg:height="11.023340627279cm"><draw:image xlink:href="Pictures/4491806993e046e36afb12dac683db9a.png" xlink:type="simple" xlink:show="embed" xlink:actuate="onLoad"/></draw:frame></text:p>
      <text:h text:style-name="Heading_20_3" text:outline-level="3"><text:bookmark-start text:name="__RefHeading___шаг_15_19"/><text:bookmark-start text:name="шаг_15"/>Шаг 15<text:bookmark-end text:name="__RefHeading___шаг_15_19"/><text:bookmark-end text:name="шаг_15"/></text:h>
      <text:p text:style-name="Text_20_body">Шаблон готов.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8" text:anchor-type="as-char" draw:z-index="18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Для удобства читателей выгрузил созданный шаблон в файл.<text:line-break/>
Файл прилагаю: <text:a xlink:type="simple" xlink:href="https://wiki.mihanik.net/doku.php/%D0%BF%D1%80%D0%BE%D0%B3%D1%80%D0%B0%D0%BC%D0%BC%D0%BD%D0%BE%D0%B5_%D0%BE%D0%B1%D0%B5%D1%81%D0%BF%D0%B5%D1%87%D0%B5%D0%BD%D0%B8%D0%B5:zabbix:active_agent:my_template_module_file_exist_by_zabbix_agent_active.xml" text:style-name="Internet_20_link" text:visited-style-name="Visited_20_Internet_20_Link">my_template_module_file_exist_by_zabbix_agent_active.xml</text:a></text:p>
          </table:table-cell>
        </table:table-row>
      </table:table>
      <text:p text:style-name="Text_20_body">Теперь этот шаблон можно применять к узлу сети и наблюдать за собираемыми данными и работой триггеров.</text:p>
      <text:p text:style-name="Text_20_body"><draw:frame draw:style-name="mediacenter" draw:name="19" text:anchor-type="paragraph" draw:z-index="19" svg:width="15.875cm" svg:height="10.909033309196cm"><draw:image xlink:href="Pictures/b45a5622d7cf07134e1b4350b4ca7e67.png" xlink:type="simple" xlink:show="embed" xlink:actuate="onLoad"/></draw:frame></text:p>
      <text:p text:style-name="Text_20_body">Видим, что даннные собираются. Нужный нам файл на ПК присутствует.</text:p>
      <text:p text:style-name="Text_20_body"><draw:frame draw:style-name="media" draw:name="20" text:anchor-type="as-char" draw:z-index="20" svg:width="0.396875cm" svg:height="0.396875cm"><draw:image xlink:href="Pictures/73cd435ae6a77b34e28554dc347e7781.gif" xlink:type="simple" xlink:show="embed" xlink:actuate="onLoad"/></draw:frame></text:p>
      <text:h text:style-name="Heading_20_2" text:outline-level="2"><text:bookmark-start text:name="__RefHeading___источники_20"/><text:bookmark-start text:name="источники"/>Источники<text:bookmark-end text:name="__RefHeading___источники_20"/><text:bookmark-end text:name="источники"/></text:h>
      <text:list text:style-name="List_20_1" text:continue-numbering="false">
        <text:list-item>
          <text:p text:style-name="List_20_1_Content_First"> <text:a xlink:type="simple" xlink:href="https://www.zabbix.com/documentation/5.0/ru/manual/config/items/itemtypes/zabbix_agent" text:style-name="Internet_20_link" text:visited-style-name="Visited_20_Internet_20_Link">https://www.zabbix.com/documentation/5.0/ru/manual/config/items/itemtypes/zabbix_agent</text:a></text:p>
        </text:list-item>
        <text:list-item>
          <text:p text:style-name="List_20_1_Content_Last"> <text:a xlink:type="simple" xlink:href="https://www.zabbix.com/documentation/5.0/ru/manual" text:style-name="Internet_20_link" text:visited-style-name="Visited_20_Internet_20_Link">https://www.zabbix.com/documentation/5.0/ru/manual</text:a></text:p>
        </text:list-item>
      </text:list>
      <text:p text:style-name="Text_20_body">⇑ Наверх ⇑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21" text:anchor-type="as-char" draw:z-index="2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zabbix:active_agent:проверка_наличия_файла</dc:title>
  </office:meta>
</office:document-meta>
</file>