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e19f97facd81c6038426c1997d10517.jpeg"/>
  <manifest:file-entry manifest:media-type="image/jpeg" manifest:full-path="Pictures/b6523a80650c17a0b7d7bb616cd0d3b1.jpeg"/>
  <manifest:file-entry manifest:media-type="image/jpeg" manifest:full-path="Pictures/f3507770ecdea548cd0ba535d8fde530.jpeg"/>
  <manifest:file-entry manifest:media-type="image/jpeg" manifest:full-path="Pictures/dcaab21b95c4de52cbb06bc906e82958.jpeg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размышлизмы:wi-fi:как_проанализировать_зашумлённость_wifi"/>&lt;a name="top"&gt;&lt;/a&gt;</text:span></text:p>
      <text:h text:style-name="Heading_20_1" text:outline-level="1"><text:bookmark-start text:name="__RefHeading___как_проанализировать_зашумлённость_wifi_1"/><text:bookmark-start text:name="как_проанализировать_зашумлённость_wifi"/>Как проанализировать зашумлённость WiFi<text:bookmark-end text:name="__RefHeading___как_проанализировать_зашумлённость_wifi_1"/><text:bookmark-end text:name="как_проанализировать_зашумлённость_wifi"/></text:h>
      <text:p text:style-name="Text_20_body"><text:a xlink:type="simple" xlink:href="http://wiki.mihanik.net/doku.php?id=размышлизмы:wi-fi:как_проанализировать_зашумлённость_wifi&amp;do=export_pdf" text:style-name="Internet_20_link" text:visited-style-name="Visited_20_Internet_20_Link">Экспорт в PDF </text:a> </text:p>
      <text:p text:style-name="Text_20_body">Дата создания: 2022/09/05 09:36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Когда WiFi <text:span text:style-name="Strong_20_Emphasis">«плохо работает»</text:span>, ему, возможно, мешают соседние точки доступа.</text:p>
      <text:p text:style-name="Text_20_body">Важно сделать так, чтобы ваша точка доступа работала на частоте, которая не пересекается по частоте с соседней точкой доступа.</text:p>
      <text:p text:style-name="Text_20_body">Проанализировать зашумлённость WiFi очень просто.</text:p>
      <text:h text:style-name="Heading_20_2" text:outline-level="2"><text:bookmark-start text:name="__RefHeading___шаг_1_2"/><text:bookmark-start text:name="шаг_1"/>Шаг 1<text:bookmark-end text:name="__RefHeading___шаг_1_2"/><text:bookmark-end text:name="шаг_1"/></text:h>
      <text:p text:style-name="Text_20_body">Ставим на свой смартфон программу <text:span text:style-name="Strong_20_Emphasis"><text:a xlink:type="simple" xlink:href="https://play.google.com/store/apps/details?id=com.ubnt.usurvey&amp;hl=ru&amp;gl=US" text:style-name="Internet_20_link" text:visited-style-name="Visited_20_Internet_20_Link">WiFiman</text:a></text:span></text:p>
      <text:p text:style-name="Text_20_body">Скачать её можно тут: <text:line-break/>
<text:a xlink:type="simple" xlink:href="https://play.google.com/store/apps/details?id=com.ubnt.usurvey&amp;hl=ru&amp;gl=US" text:style-name="Internet_20_link" text:visited-style-name="Visited_20_Internet_20_Link">https://play.google.com/store/apps/details?id=com.ubnt.usurvey&amp;hl=ru&amp;gl=US</text:a></text:p>
      <text:h text:style-name="Heading_20_3" text:outline-level="3"><text:bookmark-start text:name="__RefHeading___шаг_2_3"/><text:bookmark-start text:name="шаг_2"/>Шаг 2<text:bookmark-end text:name="__RefHeading___шаг_2_3"/><text:bookmark-end text:name="шаг_2"/></text:h>
      <text:p text:style-name="Text_20_body">Запускаем программу</text:p>
      <text:p text:style-name="Text_20_body"><draw:frame draw:style-name="mediacenter" draw:name="0" text:anchor-type="paragraph" draw:z-index="0" svg:width="15.875cm" svg:height="34.395833333333cm"><draw:image xlink:href="Pictures/6e19f97facd81c6038426c1997d10517.jpeg" xlink:type="simple" xlink:show="embed" xlink:actuate="onLoad"/></draw:frame></text:p>
      <text:h text:style-name="Heading_20_3" text:outline-level="3"><text:bookmark-start text:name="__RefHeading___шаг_3_4"/><text:bookmark-start text:name="шаг_3"/>Шаг 3<text:bookmark-end text:name="__RefHeading___шаг_3_4"/><text:bookmark-end text:name="шаг_3"/></text:h>
      <text:p text:style-name="Text_20_body">Переходим в раздел «Радиосвязь».</text:p>
      <text:p text:style-name="Text_20_body"><draw:frame draw:style-name="mediacenter" draw:name="1" text:anchor-type="paragraph" draw:z-index="1" svg:width="15.875cm" svg:height="34.395833333333cm"><draw:image xlink:href="Pictures/b6523a80650c17a0b7d7bb616cd0d3b1.jpeg" xlink:type="simple" xlink:show="embed" xlink:actuate="onLoad"/></draw:frame></text:p>
      <text:h text:style-name="Heading_20_3" text:outline-level="3"><text:bookmark-start text:name="__RefHeading___шаг_4_5"/><text:bookmark-start text:name="шаг_4"/>Шаг 4<text:bookmark-end text:name="__RefHeading___шаг_4_5"/><text:bookmark-end text:name="шаг_4"/></text:h>
      <text:p text:style-name="Text_20_body">Здесь переключаемся на закладку «Каналы»</text:p>
      <text:p text:style-name="Text_20_body"><draw:frame draw:style-name="mediacenter" draw:name="2" text:anchor-type="paragraph" draw:z-index="2" svg:width="15.875cm" svg:height="34.395833333333cm"><draw:image xlink:href="Pictures/f3507770ecdea548cd0ba535d8fde530.jpeg" xlink:type="simple" xlink:show="embed" xlink:actuate="onLoad"/></draw:frame></text:p>
      <text:h text:style-name="Heading_20_3" text:outline-level="3"><text:bookmark-start text:name="__RefHeading___шаг_5_6"/><text:bookmark-start text:name="шаг_5"/>Шаг 5<text:bookmark-end text:name="__RefHeading___шаг_5_6"/><text:bookmark-end text:name="шаг_5"/></text:h>
      <text:p text:style-name="Text_20_body">Делаем вывод о том, на какой канал лучше переключить работу точки доступа.</text:p>
      <text:p text:style-name="Text_20_body"><draw:frame draw:style-name="mediacenter" draw:name="3" text:anchor-type="paragraph" draw:z-index="3" svg:width="15.875cm" svg:height="34.395833333333cm"><draw:image xlink:href="Pictures/dcaab21b95c4de52cbb06bc906e82958.jpe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На скриншоте видно, что точка доступа с именем <text:span text:style-name="Strong_20_Emphasis">medvedevy</text:span> настроена верно, т.к. не пересекается по частотам с соседними точками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5" text:anchor-type="as-char" draw:z-index="5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Некоторые размышления о WiFi можно почитать тут: <text:a xlink:type="simple" xlink:href="https://wiki.mihanik.net/doku.php/%D1%80%D0%B0%D0%B7%D0%BC%D1%8B%D1%88%D0%BB%D0%B8%D0%B7%D0%BC%D1%8B:wi-fi:%D0%BA%D0%B0%D0%BA_%D0%BD%D0%B5%D0%B4%D0%BE%D1%80%D0%BE%D0%B3%D0%BE_%D0%B2%D0%B5%D1%81%D1%8C_%D0%BE%D1%84%D0%B8%D1%81_%D0%B8%D0%B7_%D0%BD%D0%B5%D1%81%D0%BA%D0%BE%D0%BB%D1%8C%D0%BA%D0%B8%D1%85_%D0%BA%D0%B0%D0%B1%D0%B8%D0%BD%D0%B5%D1%82%D0%BE%D0%B2_%D0%BF%D0%BE%D0%BA%D1%80%D1%8B%D1%82%D1%8C_wi-fi" text:style-name="Internet_20_link" text:visited-style-name="Visited_20_Internet_20_Link">Как недорого весь офис из нескольких кабинетов покрыть Wi-Fi</text:a></text:p>
          </table:table-cell>
        </table:table-row>
      </table:table>
      <text:p text:style-name="Text_20_body"> Наверх 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6" text:anchor-type="as-char" draw:z-index="6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размышлизмы:wi-fi:как_проанализировать_зашумлённость_wifi</dc:title>
  </office:meta>
</office:document-meta>
</file>