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6d20700d7da67512d1310944886613.png"/>
  <manifest:file-entry manifest:media-type="image/png" manifest:full-path="Pictures/5c83a2fb9e45b602a360f64520eedc5e.png"/>
  <manifest:file-entry manifest:media-type="image/png" manifest:full-path="Pictures/e19ac6e9aeff9c53d4c2df7996dc8582.png"/>
  <manifest:file-entry manifest:media-type="image/jpeg" manifest:full-path="Pictures/4bd031ce8c8f1b0da654c7b8e3cb868e.jpg"/>
  <manifest:file-entry manifest:media-type="image/png" manifest:full-path="Pictures/bd036ec0fc452b77ce22512b2b101160.png"/>
  <manifest:file-entry manifest:media-type="image/jpeg" manifest:full-path="Pictures/92b2a4e5e5e4d9e404ef197b2457bd41.jpg"/>
  <manifest:file-entry manifest:media-type="image/png" manifest:full-path="Pictures/9dcd0ff9e9d883b83a5510ae25268b99.png"/>
  <manifest:file-entry manifest:media-type="image/jpeg" manifest:full-path="Pictures/2f3696f786bb74595204009abec71978.jpeg"/>
  <manifest:file-entry manifest:media-type="image/png" manifest:full-path="Pictures/fd938e7f2c0354172902695408964e8b.png"/>
  <manifest:file-entry manifest:media-type="image/gif" manifest:full-path="Pictures/bcb9728d59b40c659f2dfae83719eaf7.gif"/>
  <manifest:file-entry manifest:media-type="image/gif" manifest:full-path="Pictures/cdec70ea6705017155cf9a26f758a56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paragraph-properties fo:text-align="justify"/>
      <style:table-cell-properties fo:padding="0.3cm" fo:border="0.002cm solid #000000"/>
    </style:style>
    <style:style style:name="PluginODTAutoStyle_Paragraph_50" style:family="paragraph">
      <style:paragraph-properties fo:text-align="justify" fo:padding="0.3cm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paragraph-properties fo:text-align="justify"/>
      <style:table-cell-properties fo:padding="0.3cm" fo:border="0.002cm solid #000000"/>
    </style:style>
    <style:style style:name="PluginODTAutoStyle_Paragraph_55" style:family="paragraph">
      <style:paragraph-properties fo:text-align="justify" fo:padding="0.3cm"/>
    </style:style>
    <style:style style:name="PluginODTAutoStyle_Table_56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57" style:family="table-cell">
      <style:paragraph-properties fo:text-align="center"/>
      <style:table-cell-properties fo:padding="0.1cm" fo:border="0.002cm solid #000000"/>
    </style:style>
    <style:style style:name="PluginODTAutoStyle_Paragraph_58" style:family="paragraph">
      <style:paragraph-properties fo:text-align="center" fo:padding="0.1cm"/>
    </style:style>
    <style:style style:name="PluginODTAutoStyle_TableCell_59" style:family="table-cell">
      <style:paragraph-properties fo:text-align="justify"/>
      <style:table-cell-properties fo:padding="0.3cm" fo:border="0.002cm solid #000000"/>
    </style:style>
    <style:style style:name="PluginODTAutoStyle_Paragraph_60" style:family="paragraph">
      <style:paragraph-properties fo:text-align="justify" fo:padding="0.3cm"/>
    </style:style>
    <style:style style:name="PluginODTAutoStyle_Table_61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62" style:family="table-cell">
      <style:paragraph-properties fo:text-align="center"/>
      <style:table-cell-properties fo:padding="0.1cm" fo:border="0.002cm solid #000000"/>
    </style:style>
    <style:style style:name="PluginODTAutoStyle_Paragraph_63" style:family="paragraph">
      <style:paragraph-properties fo:text-align="center" fo:padding="0.1cm"/>
    </style:style>
    <style:style style:name="PluginODTAutoStyle_TableCell_64" style:family="table-cell">
      <style:paragraph-properties fo:text-align="justify"/>
      <style:table-cell-properties fo:padding="0.3cm" fo:border="0.002cm solid #000000"/>
    </style:style>
    <style:style style:name="PluginODTAutoStyle_Paragraph_65" style:family="paragraph">
      <style:paragraph-properties fo:text-align="justify" fo:padding="0.3cm"/>
    </style:style>
    <style:style style:name="PluginODTAutoStyle_Table_66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67" style:family="table-cell">
      <style:paragraph-properties fo:text-align="center"/>
      <style:table-cell-properties fo:padding="0.1cm" fo:border="0.002cm solid #000000"/>
    </style:style>
    <style:style style:name="PluginODTAutoStyle_Paragraph_68" style:family="paragraph">
      <style:paragraph-properties fo:text-align="center" fo:padding="0.1cm"/>
    </style:style>
    <style:style style:name="PluginODTAutoStyle_TableCell_69" style:family="table-cell">
      <style:paragraph-properties fo:text-align="justify"/>
      <style:table-cell-properties fo:padding="0.3cm" fo:border="0.002cm solid #000000"/>
    </style:style>
    <style:style style:name="PluginODTAutoStyle_Paragraph_70" style:family="paragraph">
      <style:paragraph-properties fo:text-align="justify" fo:padding="0.3cm"/>
    </style:style>
    <style:style style:name="PluginODTAutoStyle_Table_71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72" style:family="table-cell">
      <style:paragraph-properties fo:text-align="center"/>
      <style:table-cell-properties fo:padding="0.1cm" fo:border="0.002cm solid #000000"/>
    </style:style>
    <style:style style:name="PluginODTAutoStyle_Paragraph_73" style:family="paragraph">
      <style:paragraph-properties fo:text-align="center" fo:padding="0.1cm"/>
    </style:style>
    <style:style style:name="PluginODTAutoStyle_TableCell_74" style:family="table-cell">
      <style:paragraph-properties fo:text-align="justify"/>
      <style:table-cell-properties fo:padding="0.3cm" fo:border="0.002cm solid #000000"/>
    </style:style>
    <style:style style:name="PluginODTAutoStyle_Paragraph_75" style:family="paragraph">
      <style:paragraph-properties fo:text-align="justify" fo:padding="0.3cm"/>
    </style:style>
    <style:style style:name="PluginODTAutoStyle_Table_76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77" style:family="table-cell">
      <style:paragraph-properties fo:text-align="center"/>
      <style:table-cell-properties fo:padding="0.1cm" fo:border="0.002cm solid #000000"/>
    </style:style>
    <style:style style:name="PluginODTAutoStyle_Paragraph_78" style:family="paragraph">
      <style:paragraph-properties fo:text-align="center" fo:padding="0.1cm"/>
    </style:style>
    <style:style style:name="PluginODTAutoStyle_TableCell_79" style:family="table-cell">
      <style:paragraph-properties fo:text-align="justify"/>
      <style:table-cell-properties fo:padding="0.3cm" fo:border="0.002cm solid #000000"/>
    </style:style>
    <style:style style:name="PluginODTAutoStyle_Paragraph_80" style:family="paragraph">
      <style:paragraph-properties fo:text-align="justify" fo:padding="0.3cm"/>
    </style:style>
    <style:style style:name="PluginODTAutoStyle_Table_81" style:family="table">
      <style:table-properties table:align="center" style:shadow="#808080 0.18cm 0.18cm" style:rel-width="88%" style:width="425.2pt"/>
    </style:style>
    <style:style style:name="odt_auto_style_table_column_17_1" style:family="table-column">
      <style:table-column-properties style:column-width="1.5cm"/>
    </style:style>
    <style:style style:name="odt_auto_style_table_column_17_2" style:family="table-column">
      <style:table-column-properties style:column-width="13.5cm"/>
    </style:style>
    <style:style style:name="PluginODTAutoStyle_TableCell_82" style:family="table-cell">
      <style:paragraph-properties fo:text-align="center"/>
      <style:table-cell-properties fo:padding="0.1cm" fo:border="0.002cm solid #000000"/>
    </style:style>
    <style:style style:name="PluginODTAutoStyle_Paragraph_83" style:family="paragraph">
      <style:paragraph-properties fo:text-align="center" fo:padding="0.1cm"/>
    </style:style>
    <style:style style:name="PluginODTAutoStyle_TableCell_84" style:family="table-cell">
      <style:paragraph-properties fo:text-align="justify"/>
      <style:table-cell-properties fo:padding="0.3cm" fo:border="0.002cm solid #000000"/>
    </style:style>
    <style:style style:name="PluginODTAutoStyle_Paragraph_8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размышлизмы:wi-fi:медленный_wi-fi_кто_виноват_что_делать"/>&lt;a name="top"&gt;&lt;/a&gt;</text:span></text:p>
      <text:h text:style-name="Heading_20_1" text:outline-level="1"><text:bookmark-start text:name="__RefHeading___медленный_wi-fi._кто_виноват_что_делать_1"/><text:bookmark-start text:name="медленный_wi-fi._кто_виноват_что_делать"/>Медленный Wi-Fi. Кто виноват? Что делать?<text:bookmark-end text:name="__RefHeading___медленный_wi-fi._кто_виноват_что_делать_1"/><text:bookmark-end text:name="медленный_wi-fi._кто_виноват_что_делать"/></text:h>
      <text:p text:style-name="Text_20_body"><text:a xlink:type="simple" xlink:href="http://wiki.mihanik.net/doku.php?id=размышлизмы:wi-fi:медленный_wi-fi_кто_виноват_что_делать&amp;do=export_pdf" text:style-name="Internet_20_link" text:visited-style-name="Visited_20_Internet_20_Link"> Экспорт в PDF </text:a> </text:p>
      <text:p text:style-name="Text_20_body">Дата создания: 2025/02/07 17:3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Медленно работает Wi-Fi. Медленный интернет через Wi-Fi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Нужно чтобы Интернет «летал», а Wi-Fi «не тормозил»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8e6d20700d7da67512d1310944886613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сторожно!!!<text:line-break/>Много букв!!!</text:p>
          </table:table-cell>
        </table:table-row>
      </table:table>
      <text:p text:style-name="Text_20_body">Меня часто просят:«Помоги выбрать «нормальный» Wi-Fi роутер.»</text:p>
      <text:p text:style-name="Text_20_body">Я начинаю осторожно задавать вопросы, и достаточно часто выясняется, что «нормальный роутер» не нужен вовсе.</text:p>
      <text:p text:style-name="Text_20_body">Делюсь опытом.</text:p>
      <text:p text:style-name="Text_20_body">Итак, если у вас «медленно работает Wi-Fi» действуйте по следующему плану.</text:p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Перезагрузите роутер/точку доступа. Перезагрузите компьютер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И - да! Я не издеваюсь!</text:p>
          </table:table-cell>
        </table:table-row>
      </table:table>
      <text:p text:style-name="Text_20_body">Роутер - это специализированный мини-компьютер с операционной системой «на борту». Операционную систему пишут люди. Люди могут ошибаться при написании программ операционной системы, и роутер, соответственно, может начать глючить. Мало того, - возрастные роутеры могут страдать от старческих болячек: вздулись конденсаторы, появилась микротрещина в микросхеме, блок питания не выдаёт нужного напряжения. Причин может быть много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Перезагружать роутер и компьютер обязательно!</text:p>
          </table:table-cell>
        </table:table-row>
      </table:table>
      <text:p text:style-name="Text_20_body">Если не помогло, переходите к следующему шагу.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Проверьте, что у роутера и компьютера/ноутбука прикручены антенны к Wi-Fi-модулю.</text:p>
      <text:p text:style-name="Text_20_body">Телевизор без антенны вам много покажет? А компьютер или ноутбук чем хуже?</text:p>
      <text:p text:style-name="Text_20_body">И тут смеяться не нужно. Часто бывает, что по какой-то причине или у роутера, или у компьютера не прикручена антенна.</text:p>
      <text:p text:style-name="Text_20_body">Например, вот так</text:p>
      <text:p text:style-name="Text_20_body"><draw:frame draw:style-name="mediacenter" draw:name="3" text:anchor-type="paragraph" draw:z-index="3" svg:width="10.583333333333cm" svg:height="13.742748772869cm"><draw:image xlink:href="Pictures/4bd031ce8c8f1b0da654c7b8e3cb868e.jpg" xlink:type="simple" xlink:show="embed" xlink:actuate="onLoad"/></draw:frame></text:p>
      <text:p text:style-name="Text_20_body">В таком случае нужно нужно найти/купить антенну и водрузить её на положенное место.</text:p>
      <text:p text:style-name="Text_20_body">Антенна может выглядеть так</text:p>
      <text:p text:style-name="Text_20_body"><draw:frame draw:style-name="mediacenter" draw:name="4" text:anchor-type="paragraph" draw:z-index="4" svg:width="10.583333333333cm" svg:height="10.583333333333cm"><draw:image xlink:href="Pictures/bd036ec0fc452b77ce22512b2b101160.png" xlink:type="simple" xlink:show="embed" xlink:actuate="onLoad"/></draw:frame></text:p>
      <text:p text:style-name="Text_20_body">У ноутбука антенна тоже обязательно есть. НО!!! Обычно Wi-Fi модуль находится внутри корпуса ноутбука и крепится к материнской плате через специальный разъём. Если ноутбук пару раз встряхнуть хорошенько или уронить, то Wi-Fi модуль может просто-напросто немного выйти из разъёма и перестать нормально работать.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Проверить это можно только в сервисном центре, но проверить нужно.</text:p>
          </table:table-cell>
        </table:table-row>
      </table:table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6" text:anchor-type="as-char" draw:z-index="6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Можно попробовать это проверить самостоятельно, но только на свой страх и риск!!!</text:p>
          </table:table-cell>
        </table:table-row>
      </table:table>
      <text:p text:style-name="Text_20_body">Если не помогло, переходите к следующему шагу. 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Проверьте, что вам не мешает микроволновая печь.</text:p>
      <text:p text:style-name="Text_20_body">Бывает так, что Wi-Fi тормозит периодами по нескольку минут, а потом опять начинает работать как ни в чём не бывало.</text:p>
      <text:p text:style-name="Text_20_body">Обязательно постарайтесь проверить корреляцию времени торможения Интернета и времени разогрева пищи в микроволновке у себя или у соседей.</text:p>
      <text:p text:style-name="Text_20_body">Можно как-нибудь вечерком за рюмочкой чая поговорить с соседями про их микроволновку и где она стоит. Часто ли используют...</text:p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7" text:anchor-type="as-char" draw:z-index="7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И - да! Я не издеваюсь!</text:p>
          </table:table-cell>
        </table:table-row>
      </table:table>
      <text:p text:style-name="Text_20_body">Дело в том, что микроволновки и Wi-Fi сеть часто работают на одной частоте радиоволн: 2.4 ГГц. Только мощность микроволновки во много раз больше, чем мощность Wi-Fi-роутера. Соответственно, микроволновка во включенном состоянии начинает работать как средство радиоэлектронной борьбы, и компьютер/ноутбук теряет связь с роутером.</text:p>
      <text:p text:style-name="Text_20_body">Если причина в микроволновке, то что с этим делать, - решать вам.</text:p>
      <text:p text:style-name="Text_20_body">Если же причина не в этом, переходите к следующему шагу. 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Уточните сколько ноутбуков/компьютеров/смартфонов одновременно, т.е. в один момент времени, подключены к роутеру.</text:p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8" text:anchor-type="as-char" draw:z-index="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И - да! Я не издеваюсь!</text:p>
          </table:table-cell>
        </table:table-row>
      </table:table>
      <text:p text:style-name="Text_20_body">«Общение» компьютера с роутером по Wi-Fi можно сравнить с ток-шоу. Пока на ток-шоу один ведущий (роутер) и один гость (компьютер) всё внимание ведущего уделено одному гостю. Гость что-то говорит,- ведущий слушает, ведущий говорит,- гость слушает.</text:p>
      <text:p text:style-name="Text_20_body">При этом достигается наилучшее качество общения и по скорости, и по качеству.</text:p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Очень важно, что все говорят по очереди!<text:line-break/>В один момент времени «говорит» только кто-то один.</text:p>
          </table:table-cell>
        </table:table-row>
      </table:table>
      <text:p text:style-name="Text_20_body">Теперь представим, что на ток-шоу появился ещё один гость... Ещё один... И ещё один... Чем больше гостей в ток-шоу, тем меньше ведущий уделяет внимания каждому гостю. Соответственно, качество общения ведущего с каждым конкретным гостем падает. Ведущий всё меньше уделяет внимания гостю, гость за тот же промежуток времени успевает сказать всё меньше и меньше.</text:p>
      <text:p text:style-name="Text_20_body">Так  же и с Wi-Fi-роутером. </text:p>
      <text:p text:style-name="Text_20_body">Например, роутер за единицу времени может обработать 100 запросов. Если к роутеру подключен один компьютер, то все его 100 запросов будут обработаны. Если компьютеров 2 (два) то будет обработано по 50 запросов от каждого компьютера. Если 3 (три) компьютера, то 33 запроса.</text:p>
      <text:p text:style-name="Text_20_body">Ну... Вы поняли...</text:p>
      <text:p text:style-name="Text_20_body">Скорость работы каждого компьютера по Wi-Fi в грубом приближении равна пропускной способности роутера поделённой на количество устройств, которые пользуются этим роутером.</text:p>
      <text:p text:style-name="Text_20_body">Чем больше клиентских устройств (копьютеров/ноутбуков/смартфонов) тем медленнее работает Wi-Fi.</text:p>
      <text:p text:style-name="Text_20_body">Если причина не в этом, переходите к следующему шагу. 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Убедитесь, что к вашей Wi-Fi сети не подключены устаревшие устройства.</text:p>
      <text:p text:style-name="Text_20_body">Устройства могут подключаться к роутеру на разной скорости используя разные протоколы Wi-Fi. Старые устройства используют старые протоколы подключения, современные устройства используют новые протоколы подключения. Каждый протокол подключения имеет собственную максимальную скорость работы по Wi-Fi.</text:p>
      <text:p text:style-name="Text_20_body">Сравнение протоколов и скорости их работы:</text:p>
      <text:p text:style-name="Text_20_body"><draw:frame draw:style-name="mediacenter" draw:name="10" text:anchor-type="paragraph" draw:z-index="10" svg:width="15.875cm" svg:height="8.8488714425908cm"><draw:image xlink:href="Pictures/92b2a4e5e5e4d9e404ef197b2457bd41.jpg" xlink:type="simple" xlink:show="embed" xlink:actuate="onLoad"/></draw:frame></text:p>
      <text:p text:style-name="Text_20_body">Как видим, устройства, подключившиеся по протоколу «b», смогут работать на максимальной скорости 11Мбит/С, по протоколу «g», - на максимальной скорости 54 Мбит/С, и т.д..</text:p>
      <text:p text:style-name="Text_20_body">Вы скажете: «И что? У меня современный компьютер, он может работать на скорости 600Мбит/С!!!»</text:p>
      <text:p text:style-name="Text_20_body">А то!</text:p>
      <table:table table:style-name="PluginODTAutoStyle_Table_41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42">
            <text:p text:style-name="PluginODTAutoStyle_Paragraph_43"><draw:frame draw:style-name="media" draw:name="11" text:anchor-type="as-char" draw:z-index="1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4">
            <text:p text:style-name="PluginODTAutoStyle_Paragraph_45">Wi-Fi роутер работает на скорости самого медленного устройства!</text:p>
          </table:table-cell>
        </table:table-row>
      </table:table>
      <text:p text:style-name="Text_20_body"><text:span text:style-name="Source_20_Text">
&lt;iframe src="https://vk.com/video_ext.php?oid=-60620017&amp;id=456239897&amp;hash=962ffef6382f1228" width="640" height="360" frameborder="0" allowfullscreen="1" allow="autoplay; encrypted-media; fullscreen; picture-in-picture"&gt;&lt;/iframe&gt;
</text:span></text:p>
      <text:p text:style-name="Text_20_body">Если у вас к роутеру подключился ноутбук лохматого года, который может работать на скорости 11 Мбит/с, то все устройства подключенные к этому роутеру будут работать на такой же низкой скорости. Более того, эту низкую скорость они будут делить поровну на всех.</text:p>
      <text:p text:style-name="Text_20_body">Представьте себе как 10 компьютеров делят поровну между собой скорость в 11 Мбит/С...</text:p>
      <table:table table:style-name="PluginODTAutoStyle_Table_46">
        <table:table-column table:style-name="odt_auto_style_table_column_10_1"/>
        <table:table-column table:style-name="odt_auto_style_table_column_10_2"/>
        <table:table-row>
          <table:table-cell office:value-type="string" table:style-name="PluginODTAutoStyle_TableCell_47">
            <text:p text:style-name="PluginODTAutoStyle_Paragraph_48"><draw:frame draw:style-name="media" draw:name="12" text:anchor-type="as-char" draw:z-index="1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9">
            <text:p text:style-name="PluginODTAutoStyle_Paragraph_50">Настройте роутер так, чтобы к нему могли подключаться только современные устройства!</text:p>
          </table:table-cell>
        </table:table-row>
      </table:table>
      <text:p text:style-name="Text_20_body">Для «старичков» можно завести отдельный роутер или точку доступа... Но это спорное решение. Поясню позже.</text:p>
      <text:h text:style-name="Heading_20_3" text:outline-level="3"><text:bookmark-start text:name="__RefHeading___шаг_6_10"/><text:bookmark-start text:name="шаг_6"/>Шаг 6<text:bookmark-end text:name="__RefHeading___шаг_6_10"/><text:bookmark-end text:name="шаг_6"/></text:h>
      <text:p text:style-name="Text_20_body">Проверьте, что вы не столкнулись с «проблемой скрытого узла».</text:p>
      <text:p text:style-name="Text_20_body">Продолжим аналогию с ток-шоу. Представьте, что в студию ток-шоу входит ещё один гость (к Wi-Fi роутеру подключается ещё один клиент) и здоровается со всеми участниками ток-шоу.</text:p>
      <table:table table:style-name="PluginODTAutoStyle_Table_51">
        <table:table-column table:style-name="odt_auto_style_table_column_11_1"/>
        <table:table-column table:style-name="odt_auto_style_table_column_11_2"/>
        <table:table-row>
          <table:table-cell office:value-type="string" table:style-name="PluginODTAutoStyle_TableCell_52">
            <text:p text:style-name="PluginODTAutoStyle_Paragraph_53"><draw:frame draw:style-name="media" draw:name="13" text:anchor-type="as-char" draw:z-index="1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4">
            <text:p text:style-name="PluginODTAutoStyle_Paragraph_55">Мы помним, что в один момент времени может говорить только один участник ток-шоу!</text:p>
          </table:table-cell>
        </table:table-row>
      </table:table>
      <text:p text:style-name="Text_20_body">Все замолкают. Здороваются со вновь пришедшим гостем, договариваются о порядке общения. </text:p>
      <text:p text:style-name="Text_20_body">Т.е. мы понимаем, что во время подключения нового клиента Wi-Fi скорость падает, т.к. происходит:</text:p>
      <text:list text:style-name="List_20_1" text:continue-numbering="false">
        <text:list-item>
          <text:p text:style-name="List_20_1_Content_First"> голосование/выборы кто первый начнёт «говорить»;</text:p>
        </text:list-item>
        <text:list-item>
          <text:p text:style-name="List_20_1_Content_Last"> скорость пропускания роутера начинает делиться на большее количество клиентов.</text:p>
        </text:list-item>
      </text:list>
      <text:p text:style-name="Text_20_body">Эта ситуация понятна.</text:p>
      <text:p text:style-name="Text_20_body">А теперь представим, что новый гость ток-шоу не входит полностью в студию, а говорит из-за двери так, что его слышит ведущий ток-шоу, но не слышат остальные гости.</text:p>
      <text:p text:style-name="Text_20_body">Что происходит?</text:p>
      <text:p text:style-name="Text_20_body">Роутер видит все ПК.<text:line-break/>
ПК1, ПК2, ПК3 видят друг друга и роутер.<text:line-break/>
ПК4 видит только роутер.</text:p>
      <text:p text:style-name="Text_20_body">Если ПК4 что-нибудь «сказанёт», роутер это увидит, приостановит вещание. Остальные ПК «не поймут» почему роутер замолчал и будут требовать от него внимания.</text:p>
      <text:p text:style-name="Text_20_body">Это очень сложная для решения ситуация, но её решать нужно. В противном случае Wi-Fi-сеть будет ужасно тормозить.
Каждый производитель Wi-Fi-роутеров решает эту проблему по-своему.
Часто производители роутеров включают настройку, которая именно за роутером закрепляет право устанавливать право приоритета использования Wi-Fi клиентами.</text:p>
      <text:p text:style-name="Text_20_body">Если причина не в этом, переходите к следующему шагу. </text:p>
      <text:h text:style-name="Heading_20_3" text:outline-level="3"><text:bookmark-start text:name="__RefHeading___шаг_7_11"/><text:bookmark-start text:name="шаг_7"/>Шаг 7<text:bookmark-end text:name="__RefHeading___шаг_7_11"/><text:bookmark-end text:name="шаг_7"/></text:h>
      <text:p text:style-name="Text_20_body">Проверьте, что вам не мешают соседние роутеры/точки доступа.</text:p>
      <table:table table:style-name="PluginODTAutoStyle_Table_56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57">
            <text:p text:style-name="PluginODTAutoStyle_Paragraph_58"><draw:frame draw:style-name="media" draw:name="14" text:anchor-type="as-char" draw:z-index="1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9">
            <text:p text:style-name="PluginODTAutoStyle_Paragraph_60">Самый сложный шаг алгоритма!!!</text:p>
          </table:table-cell>
        </table:table-row>
      </table:table>
      <text:p text:style-name="Text_20_body">На этом шаге вам сильно поможет программа <text:a xlink:type="simple" xlink:href="https://play.google.com/store/apps/details?id=com.ubnt.usurvey" text:style-name="Internet_20_link" text:visited-style-name="Visited_20_Internet_20_Link"> WiFiman</text:a>.</text:p>
      <table:table table:style-name="PluginODTAutoStyle_Table_61">
        <table:table-column table:style-name="odt_auto_style_table_column_13_1"/>
        <table:table-column table:style-name="odt_auto_style_table_column_13_2"/>
        <table:table-row>
          <table:table-cell office:value-type="string" table:style-name="PluginODTAutoStyle_TableCell_62">
            <text:p text:style-name="PluginODTAutoStyle_Paragraph_63"><draw:frame draw:style-name="media" draw:name="15" text:anchor-type="as-char" draw:z-index="1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4">
            <text:p text:style-name="PluginODTAutoStyle_Paragraph_65">Здесь я привёл ссылку на программу для устройств c Android, однако, также существует аналог программы для яблочных смартфонов.</text:p>
          </table:table-cell>
        </table:table-row>
      </table:table>
      <text:p text:style-name="Text_20_body">Запустите программу и с её помощью проанализируйте загруженность эфира Wi-Fi.</text:p>
      <text:h text:style-name="Heading_20_4" text:outline-level="4"><text:bookmark-start text:name="__RefHeading___шаг_7.1_12"/><text:bookmark-start text:name="шаг_7.1"/>Шаг 7.1<text:bookmark-end text:name="__RefHeading___шаг_7.1_12"/><text:bookmark-end text:name="шаг_7.1"/></text:h>
      <text:p text:style-name="Text_20_body">Сначала рассмотрим самую простую ситуацию.</text:p>
      <text:p text:style-name="Text_20_body">Продолжим аналогию с ток-шоу. Представьте, что в одно время в одной и той же студии одновременно проводится 2 (два) ток-шоу. 3 (три) ток-шоу...</text:p>
      <text:p text:style-name="Text_20_body">Шум получается страшный. Каждый старается друг-друга «перекричать».</text:p>
      <text:p text:style-name="Text_20_body">В таком случае находящиеся в одном помещении соседние ток-шоу начинают друг другу мешать.</text:p>
      <text:p text:style-name="Text_20_body">Напрашивается простое решение, - развести все ток-шоу по разным съёмочным павильонам.</text:p>
      <text:p text:style-name="Text_20_body">С Wi-Fi-роутерами так тоже можно. Дело в том, что в России Wi-Fi имеет 13 (тринадцать) частотных каналов. Если вы сможете договориться с соседями о том кто какой канал будет использовать, то это будет идеально.</text:p>
      <text:p text:style-name="Text_20_body">Однако, для роутеров нужно использовать не соседние каналы, а каналы, которые несколько отстоят друг от друга. В противном случае роутеры всё равно будут мешать друг другу, как радиостанции, которые вещают на соседних частотах.</text:p>
      <text:p text:style-name="Text_20_body">Вы слышали когда-нибудь как в радио эфир одной радиостанции вмешивается другая? Вот и с Wi-Fi так же.</text:p>
      <text:p text:style-name="Text_20_body">Однако! Несмотря на то, что мы можем использовать 13 каналов, не пересекаются и не мешают друг другу ТОЛЬКО 3 (три) КАНАЛА:</text:p>
      <text:list text:style-name="List_20_1" text:continue-numbering="false">
        <text:list-item>
          <text:p text:style-name="List_20_1_Content_First"> 1</text:p>
        </text:list-item>
        <text:list-item>
          <text:p text:style-name="List_20_1_Content"> 6</text:p>
        </text:list-item>
        <text:list-item>
          <text:p text:style-name="List_20_1_Content_Last"> 11</text:p>
        </text:list-item>
      </text:list>
      <text:p text:style-name="Text_20_body">Схема не перекрывающих друг друга каналов на рисунке.</text:p>
      <text:p text:style-name="Text_20_body"><draw:frame draw:style-name="mediacenter" draw:name="16" text:anchor-type="paragraph" draw:z-index="16" svg:width="15.875cm" svg:height="6.2474772956609cm"><draw:image xlink:href="Pictures/9dcd0ff9e9d883b83a5510ae25268b99.png" xlink:type="simple" xlink:show="embed" xlink:actuate="onLoad"/></draw:frame></text:p>
      <text:p text:style-name="Text_20_body">Но это только в том случае, если роутеры используют стандартную ширину канала в 22 МГц.</text:p>
      <text:p text:style-name="Text_20_body">Как мы можем понять из рисунка ситуация легко решается в том случае, когда рядом расположено 3 роутера, и вы смогли за рюмочкой чая найти взаимопонимание с соседями.</text:p>
      <text:p text:style-name="Text_20_body">Вам с соседями нужно установить ширину канала вещания своих роутеров в 22МГц и распределить каналы 1, 6, 11 между собой!</text:p>
      <text:h text:style-name="Heading_20_4" text:outline-level="4"><text:bookmark-start text:name="__RefHeading___шаг_7.2_13"/><text:bookmark-start text:name="шаг_7.2"/>Шаг 7.2<text:bookmark-end text:name="__RefHeading___шаг_7.2_13"/><text:bookmark-end text:name="шаг_7.2"/></text:h>
      <text:p text:style-name="Text_20_body">Рассмотрим ситуацию, когда рядом находится всё ещё 3 (три) роутера, но взаимопонимания с соседями найти не удалось, и, мало того, среди них нашёлся один «умник», который уже что-то почитал про Wi-Fi.</text:p>
      <text:p text:style-name="Text_20_body">Наверняка он прочитал, что увеличение ширины канала роутера с 22МГц, до 40МГц приводит к ускорению работы Wi-Fi. Что он делает? Правильно! Настраивает свой роутер на использование ширины канала в 40МГц.</text:p>
      <table:table table:style-name="PluginODTAutoStyle_Table_66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67">
            <text:p text:style-name="PluginODTAutoStyle_Paragraph_68"><draw:frame draw:style-name="media" draw:name="17" text:anchor-type="as-char" draw:z-index="17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9">
            <text:p text:style-name="PluginODTAutoStyle_Paragraph_70">И это совершенно верно для случая, когда в округе всего один роутер.</text:p>
          </table:table-cell>
        </table:table-row>
      </table:table>
      <text:p text:style-name="Text_20_body">И тут ваш сосед получает обратный эффект. Почему? Потому, что его роутер стал «слышать» как работают соседние роутеры. Стали появляться коллизии в вещании, что обычно приводит к «замедлению Интернета» как у самого «умника», так и у его соседей.</text:p>
      <text:p text:style-name="Text_20_body">В такой ситуации можно попробовать уменьшить мощность передатчика своего Wi-Fi-роутера. Зачем роутеру вашего соседа, который находится за стеной, «слышать» как работает ваш роутер?</text:p>
      <text:p text:style-name="Text_20_body">Если ваш роутер и все его «потребители» Wi-Fi находятся в одной «комнате», то уменьшение мощности вещания может дать результат. Хуже когда у вас компьютер в одной комнате, роутер в другой, ноутбук в третьей... Но об этом чуть позже.</text:p>
      <text:p text:style-name="Text_20_body">В любом случае нужно «поиграть» со степенью уменьшения мощности сигнала своего роутера.</text:p>
      <text:h text:style-name="Heading_20_4" text:outline-level="4"><text:bookmark-start text:name="__RefHeading___шаг_7.3_14"/><text:bookmark-start text:name="шаг_7.3"/>Шаг 7.3<text:bookmark-end text:name="__RefHeading___шаг_7.3_14"/><text:bookmark-end text:name="шаг_7.3"/></text:h>
      <text:p text:style-name="Text_20_body">Рассмотрим случай когда вокруг больше 3 (трёх) роутеров, а среди соседей часто встречаются «умники», но не всё так плохо.</text:p>
      <text:p text:style-name="Text_20_body">Вот реальная обстановка, которая сложилась вокруг меня на момент написания статьи: 28 роутеров.</text:p>
      <text:p text:style-name="Text_20_body"><draw:frame draw:style-name="mediacenter" draw:name="18" text:anchor-type="paragraph" draw:z-index="18" svg:width="10.583333333333cm" svg:height="23.883403855195cm"><draw:image xlink:href="Pictures/2f3696f786bb74595204009abec71978.jpeg" xlink:type="simple" xlink:show="embed" xlink:actuate="onLoad"/></draw:frame></text:p>
      <text:p text:style-name="Text_20_body">На рисунке видно, что очень сильно загружены первые 6 каналов Wi-Fi. Что я сделаю? Правильно! Настрою свой роутер на использование 13-го канала, т.к. его частоты будут менее всего подвержены влиянию помех от соседних роутеров.</text:p>
      <table:table table:style-name="PluginODTAutoStyle_Table_71">
        <table:table-column table:style-name="odt_auto_style_table_column_15_1"/>
        <table:table-column table:style-name="odt_auto_style_table_column_15_2"/>
        <table:table-row>
          <table:table-cell office:value-type="string" table:style-name="PluginODTAutoStyle_TableCell_72">
            <text:p text:style-name="PluginODTAutoStyle_Paragraph_73"><draw:frame draw:style-name="media" draw:name="19" text:anchor-type="as-char" draw:z-index="19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74">
            <text:p text:style-name="PluginODTAutoStyle_Paragraph_75">Роутеры некоторых производителей во время перезагрузки/включения могут самостоятельно проанализировать эфир и выбрать самый малозагруженный канал Wi-Fi.<text:line-break/>Это ещё одна причина того, что обычная презагрузка роутера может помочь.</text:p>
          </table:table-cell>
        </table:table-row>
      </table:table>
      <text:h text:style-name="Heading_20_4" text:outline-level="4"><text:bookmark-start text:name="__RefHeading___шаг_7.4_15"/><text:bookmark-start text:name="шаг_7.4"/>Шаг 7.4<text:bookmark-end text:name="__RefHeading___шаг_7.4_15"/><text:bookmark-end text:name="шаг_7.4"/></text:h>
      <text:p text:style-name="Text_20_body">Рассмотрим случай, когда совсем всё плохо.</text:p>
      <text:p text:style-name="Text_20_body"><draw:frame draw:style-name="mediacenter" draw:name="20" text:anchor-type="paragraph" draw:z-index="20" svg:width="15.875cm" svg:height="7.9375cm"><draw:image xlink:href="Pictures/fd938e7f2c0354172902695408964e8b.png" xlink:type="simple" xlink:show="embed" xlink:actuate="onLoad"/></draw:frame></text:p>
      <text:p text:style-name="Text_20_body">Видим, что тут яблоку (роутеру) негде упасть. Эфир переполнен.</text:p>
      <text:p text:style-name="Text_20_body">Тут можно попробовать «поиграть» с мощностью вашего роутера в сторону её уменьшения. Можно попробовать поменять место расположения роутера: увести его подальше от окон, дверей...<text:line-break/>Однако, не факт, что поможет.</text:p>
      <text:p text:style-name="Text_20_body">Тут существует единственный вариант решения проблемы, - для подключения «к Интернету» переходить на использование проводов. Других вариантов нет.</text:p>
      <text:h text:style-name="Heading_20_3" text:outline-level="3"><text:bookmark-start text:name="__RefHeading___шаг_8_16"/><text:bookmark-start text:name="шаг_8"/>Шаг 8<text:bookmark-end text:name="__RefHeading___шаг_8_16"/><text:bookmark-end text:name="шаг_8"/></text:h>
      <text:p text:style-name="Text_20_body">Или чего делать не нужно.</text:p>
      <text:p text:style-name="Text_20_body">Не нужно увеличивать мощность своего роутера!</text:p>
      <text:p text:style-name="Text_20_body">Почему? Причин несколько.</text:p>
      <text:h text:style-name="Heading_20_4" text:outline-level="4"><text:bookmark-start text:name="__RefHeading___причина_первая_17"/><text:bookmark-start text:name="причина_первая"/>Причина первая.<text:bookmark-end text:name="__RefHeading___причина_первая_17"/><text:bookmark-end text:name="причина_первая"/></text:h>
      <text:p text:style-name="Text_20_body">Это не законно!</text:p>
      <text:p text:style-name="Text_20_body">В России максимальная допустимая мощность передатчика Wi-Fi составляет 100 мВт или 20 dBm.</text:p>
      <text:p text:style-name="Text_20_body">Это компромиссная величина, позволяющая с одной стороны получить приемлемую зону покрытия в условиях города, с другой — ограничить зону действия таких сетей ближайшими помещениями. </text:p>
      <text:h text:style-name="Heading_20_4" text:outline-level="4"><text:bookmark-start text:name="__RefHeading___причина_вторая_18"/><text:bookmark-start text:name="причина_вторая"/>Причина вторая.<text:bookmark-end text:name="__RefHeading___причина_вторая_18"/><text:bookmark-end text:name="причина_вторая"/></text:h>
      <text:p text:style-name="Text_20_body">Ваш роутер начнут «слышать» соседние роутеры, ваш роутер тоже начнёт их слышать. Что произойдёт? Правильно! Роутеры начнут мешать друг другу. Ситуация только ухудшится.</text:p>
      <text:h text:style-name="Heading_20_4" text:outline-level="4"><text:bookmark-start text:name="__RefHeading___причина_третья_19"/><text:bookmark-start text:name="причина_третья"/>Причина третья.<text:bookmark-end text:name="__RefHeading___причина_третья_19"/><text:bookmark-end text:name="причина_третья"/></text:h>
      <text:p text:style-name="Text_20_body">Рассмотрим ситуацию, когда вокруг соседей нет, ваш роутер единственный, но есть одно НО!</text:p>
      <text:p text:style-name="Text_20_body">Ваш роутер стоит в одной комнате, компьютер в другой комнате, ноутбук в третьей, вы со смартфоном на кухне, стены толстые...</text:p>
      <text:p text:style-name="Text_20_body">Тут тоже не поможет более мощный роутер. Почему? Поясню.</text:p>
      <text:p text:style-name="Text_20_body">Представьте, что вы с другом вышли в поле. Между вами 100 метров, и вы решили поговорить. Ну... Как поговорить... Покричать. <draw:frame draw:style-name="media" draw:name="21" text:anchor-type="as-char" draw:z-index="21" svg:width="0.396875cm" svg:height="0.396875cm"><draw:image xlink:href="Pictures/bcb9728d59b40c659f2dfae83719eaf7.gif" xlink:type="simple" xlink:show="embed" xlink:actuate="onLoad"/></draw:frame></text:p>
      <text:p text:style-name="Text_20_body">Естественно, вы будете слышать, что ваш друг пытается докричаться, но что именно он кричит вы не сможете понять. Ваш друг (роутер) находится в такой же ситуации. Связи нет. <draw:frame draw:style-name="media" draw:name="22" text:anchor-type="as-char" draw:z-index="22" svg:width="0.396875cm" svg:height="0.396875cm"><draw:image xlink:href="Pictures/cdec70ea6705017155cf9a26f758a563.gif" xlink:type="simple" xlink:show="embed" xlink:actuate="onLoad"/></draw:frame></text:p>
      <text:p text:style-name="Text_20_body">Но тут ваш друг вспоминает, что у него есть мегафон (в народе его называют «орало»), и начинает кричать вам через мегафон. Кажется, что ситуация улучшилась? Однако, - нет. Вы стали слышать друга, а он вас не слышит по прежнему. А двухсторонняя связь должна быть обязательно!!! Мало что-то просто «выкрикнуть», нужно ещё и от собеседника получить подтверждение того, что он вас понял.</text:p>
      <text:p text:style-name="Text_20_body">Эта ситуация решается тем, что клиентов интернета нужно или переводить на использование проводов, или продумывать схему из нескольких точек доступов/роутеров для надёжного покрытия всей площади квартиры.</text:p>
      <text:h text:style-name="Heading_20_3" text:outline-level="3"><text:bookmark-start text:name="__RefHeading___итог_20"/><text:bookmark-start text:name="итог"/>Итог<text:bookmark-end text:name="__RefHeading___итог_20"/><text:bookmark-end text:name="итог"/></text:h>
      <text:list text:style-name="List_20_1" text:continue-numbering="false">
        <text:list-item>
          <text:p text:style-name="List_20_1_Content_First"> Получить надёжную и быструю работу по Wi-Fi сложно, но в некоторых случаях можно.</text:p>
        </text:list-item>
        <text:list-item>
          <text:p text:style-name="List_20_1_Content"> В запутанных случаях рекомендую прибегнуть к услугам опытного специалиста.</text:p>
        </text:list-item>
        <text:list-item>
          <text:p text:style-name="List_20_1_Content_Last"> При возможности используйте провода.</text:p>
        </text:list-item>
      </text:list>
      <text:h text:style-name="Heading_20_3" text:outline-level="3"><text:bookmark-start text:name="__RefHeading___на_закуску_21"/><text:bookmark-start text:name="на_закуску"/>На "закуску"<text:bookmark-end text:name="__RefHeading___на_закуску_21"/><text:bookmark-end text:name="на_закуску"/></text:h>
      <text:p text:style-name="Text_20_body">Длина волны Wi-Fi работающего на частоте 2,4 ГГц составляет примерно 12,5 см. Если у вас в стене есть металлическая арматура и вы «удачно» расположите свой роутер рядом со стеной, то можете получить весёлую ситуацию с интерференцией волн, со стоячей волной. Даже «удачное» расположение неподалёку металлического предмета может привести к такой-же ситуации.</text:p>
      <text:p text:style-name="Text_20_body">Мне как-то рассказывали, что роутер пришлось перенести в другое место просто из-за того, что рядом у соседнего здания была металлическая крыша, которая отражала волны Wi-Fi так «удачно», что это очень сильно сказывалось на скорости работы самого Wi-Fi</text:p>
      <table:table table:style-name="PluginODTAutoStyle_Table_76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77">
            <text:p text:style-name="PluginODTAutoStyle_Paragraph_78"><draw:frame draw:style-name="media" draw:name="23" text:anchor-type="as-char" draw:z-index="2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79">
            <text:p text:style-name="PluginODTAutoStyle_Paragraph_80">Одним словом:<text:line-break/>
«Wi-Fi - это вам не шахматы! Тут думать нужно!!!»</text:p>
          </table:table-cell>
        </table:table-row>
      </table:table>
      <text:h text:style-name="Heading_20_2" text:outline-level="2"><text:bookmark-start text:name="__RefHeading___источники_22"/><text:bookmark-start text:name="источники"/>Источники<text:bookmark-end text:name="__RefHeading___источники_22"/><text:bookmark-end text:name="источники"/></text:h>
      <text:p text:style-name="Text_20_body">⇑ Наверх ⇑</text:p>
      <table:table table:style-name="PluginODTAutoStyle_Table_81">
        <table:table-column table:style-name="odt_auto_style_table_column_17_1"/>
        <table:table-column table:style-name="odt_auto_style_table_column_17_2"/>
        <table:table-row>
          <table:table-cell office:value-type="string" table:style-name="PluginODTAutoStyle_TableCell_82">
            <text:p text:style-name="PluginODTAutoStyle_Paragraph_83"><draw:frame draw:style-name="media" draw:name="24" text:anchor-type="as-char" draw:z-index="2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4">
            <text:p text:style-name="PluginODTAutoStyle_Paragraph_8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  <style:style style:name="PluginODTAutoStyle_Table_46" style:family="table">
      <style:table-properties table:align="center" style:shadow="#808080 0.18cm 0.18cm" style:rel-width="88%" style:width="425.2pt"/>
    </style:style>
    <style:style style:name="odt_auto_style_table_column_10_1" style:family="table-column">
      <style:table-column-properties style:column-width="1.5cm"/>
    </style:style>
    <style:style style:name="odt_auto_style_table_column_10_2" style:family="table-column">
      <style:table-column-properties style:column-width="13.5cm"/>
    </style:style>
    <style:style style:name="PluginODTAutoStyle_TableCell_47" style:family="table-cell">
      <style:paragraph-properties fo:text-align="center"/>
      <style:table-cell-properties fo:padding="0.1cm" fo:border="0.002cm solid #000000"/>
    </style:style>
    <style:style style:name="PluginODTAutoStyle_Paragraph_48" style:family="paragraph">
      <style:paragraph-properties fo:text-align="center" fo:padding="0.1cm"/>
    </style:style>
    <style:style style:name="PluginODTAutoStyle_TableCell_49" style:family="table-cell">
      <style:paragraph-properties fo:text-align="justify"/>
      <style:table-cell-properties fo:padding="0.3cm" fo:border="0.002cm solid #000000"/>
    </style:style>
    <style:style style:name="PluginODTAutoStyle_Paragraph_50" style:family="paragraph">
      <style:paragraph-properties fo:text-align="justify" fo:padding="0.3cm"/>
    </style:style>
    <style:style style:name="PluginODTAutoStyle_Table_51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paragraph-properties fo:text-align="justify"/>
      <style:table-cell-properties fo:padding="0.3cm" fo:border="0.002cm solid #000000"/>
    </style:style>
    <style:style style:name="PluginODTAutoStyle_Paragraph_55" style:family="paragraph">
      <style:paragraph-properties fo:text-align="justify" fo:padding="0.3cm"/>
    </style:style>
    <style:style style:name="PluginODTAutoStyle_Table_56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57" style:family="table-cell">
      <style:paragraph-properties fo:text-align="center"/>
      <style:table-cell-properties fo:padding="0.1cm" fo:border="0.002cm solid #000000"/>
    </style:style>
    <style:style style:name="PluginODTAutoStyle_Paragraph_58" style:family="paragraph">
      <style:paragraph-properties fo:text-align="center" fo:padding="0.1cm"/>
    </style:style>
    <style:style style:name="PluginODTAutoStyle_TableCell_59" style:family="table-cell">
      <style:paragraph-properties fo:text-align="justify"/>
      <style:table-cell-properties fo:padding="0.3cm" fo:border="0.002cm solid #000000"/>
    </style:style>
    <style:style style:name="PluginODTAutoStyle_Paragraph_60" style:family="paragraph">
      <style:paragraph-properties fo:text-align="justify" fo:padding="0.3cm"/>
    </style:style>
    <style:style style:name="PluginODTAutoStyle_Table_61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62" style:family="table-cell">
      <style:paragraph-properties fo:text-align="center"/>
      <style:table-cell-properties fo:padding="0.1cm" fo:border="0.002cm solid #000000"/>
    </style:style>
    <style:style style:name="PluginODTAutoStyle_Paragraph_63" style:family="paragraph">
      <style:paragraph-properties fo:text-align="center" fo:padding="0.1cm"/>
    </style:style>
    <style:style style:name="PluginODTAutoStyle_TableCell_64" style:family="table-cell">
      <style:paragraph-properties fo:text-align="justify"/>
      <style:table-cell-properties fo:padding="0.3cm" fo:border="0.002cm solid #000000"/>
    </style:style>
    <style:style style:name="PluginODTAutoStyle_Paragraph_65" style:family="paragraph">
      <style:paragraph-properties fo:text-align="justify" fo:padding="0.3cm"/>
    </style:style>
    <style:style style:name="PluginODTAutoStyle_Table_66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67" style:family="table-cell">
      <style:paragraph-properties fo:text-align="center"/>
      <style:table-cell-properties fo:padding="0.1cm" fo:border="0.002cm solid #000000"/>
    </style:style>
    <style:style style:name="PluginODTAutoStyle_Paragraph_68" style:family="paragraph">
      <style:paragraph-properties fo:text-align="center" fo:padding="0.1cm"/>
    </style:style>
    <style:style style:name="PluginODTAutoStyle_TableCell_69" style:family="table-cell">
      <style:paragraph-properties fo:text-align="justify"/>
      <style:table-cell-properties fo:padding="0.3cm" fo:border="0.002cm solid #000000"/>
    </style:style>
    <style:style style:name="PluginODTAutoStyle_Paragraph_70" style:family="paragraph">
      <style:paragraph-properties fo:text-align="justify" fo:padding="0.3cm"/>
    </style:style>
    <style:style style:name="PluginODTAutoStyle_Table_71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72" style:family="table-cell">
      <style:paragraph-properties fo:text-align="center"/>
      <style:table-cell-properties fo:padding="0.1cm" fo:border="0.002cm solid #000000"/>
    </style:style>
    <style:style style:name="PluginODTAutoStyle_Paragraph_73" style:family="paragraph">
      <style:paragraph-properties fo:text-align="center" fo:padding="0.1cm"/>
    </style:style>
    <style:style style:name="PluginODTAutoStyle_TableCell_74" style:family="table-cell">
      <style:paragraph-properties fo:text-align="justify"/>
      <style:table-cell-properties fo:padding="0.3cm" fo:border="0.002cm solid #000000"/>
    </style:style>
    <style:style style:name="PluginODTAutoStyle_Paragraph_75" style:family="paragraph">
      <style:paragraph-properties fo:text-align="justify" fo:padding="0.3cm"/>
    </style:style>
    <style:style style:name="PluginODTAutoStyle_Table_76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77" style:family="table-cell">
      <style:paragraph-properties fo:text-align="center"/>
      <style:table-cell-properties fo:padding="0.1cm" fo:border="0.002cm solid #000000"/>
    </style:style>
    <style:style style:name="PluginODTAutoStyle_Paragraph_78" style:family="paragraph">
      <style:paragraph-properties fo:text-align="center" fo:padding="0.1cm"/>
    </style:style>
    <style:style style:name="PluginODTAutoStyle_TableCell_79" style:family="table-cell">
      <style:paragraph-properties fo:text-align="justify"/>
      <style:table-cell-properties fo:padding="0.3cm" fo:border="0.002cm solid #000000"/>
    </style:style>
    <style:style style:name="PluginODTAutoStyle_Paragraph_80" style:family="paragraph">
      <style:paragraph-properties fo:text-align="justify" fo:padding="0.3cm"/>
    </style:style>
    <style:style style:name="PluginODTAutoStyle_Table_81" style:family="table">
      <style:table-properties table:align="center" style:shadow="#808080 0.18cm 0.18cm" style:rel-width="88%" style:width="425.2pt"/>
    </style:style>
    <style:style style:name="odt_auto_style_table_column_17_1" style:family="table-column">
      <style:table-column-properties style:column-width="1.5cm"/>
    </style:style>
    <style:style style:name="odt_auto_style_table_column_17_2" style:family="table-column">
      <style:table-column-properties style:column-width="13.5cm"/>
    </style:style>
    <style:style style:name="PluginODTAutoStyle_TableCell_82" style:family="table-cell">
      <style:paragraph-properties fo:text-align="center"/>
      <style:table-cell-properties fo:padding="0.1cm" fo:border="0.002cm solid #000000"/>
    </style:style>
    <style:style style:name="PluginODTAutoStyle_Paragraph_83" style:family="paragraph">
      <style:paragraph-properties fo:text-align="center" fo:padding="0.1cm"/>
    </style:style>
    <style:style style:name="PluginODTAutoStyle_TableCell_84" style:family="table-cell">
      <style:paragraph-properties fo:text-align="justify"/>
      <style:table-cell-properties fo:padding="0.3cm" fo:border="0.002cm solid #000000"/>
    </style:style>
    <style:style style:name="PluginODTAutoStyle_Paragraph_8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размышлизмы:wi-fi:медленный_wi-fi_кто_виноват_что_делать</dc:title>
  </office:meta>
</office:document-meta>
</file>