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ms_sql:как_восстановить_базу_данных_из_mdf_без_ldf"/>&lt;a name="top"&gt;&lt;/a&gt;</text:span></text:p>
      <text:h text:style-name="Heading_20_1" text:outline-level="1"><text:bookmark-start text:name="__RefHeading___как_восстановить_базу_данных_из_mdf_без_ldf_1"/><text:bookmark-start text:name="как_восстановить_базу_данных_из_mdf_без_ldf"/>Как восстановить базу данных из mdf без ldf<text:bookmark-end text:name="__RefHeading___как_восстановить_базу_данных_из_mdf_без_ldf_1"/><text:bookmark-end text:name="как_восстановить_базу_данных_из_mdf_без_ldf"/></text:h>
      <text:p text:style-name="Text_20_body"><text:a xlink:type="simple" xlink:href="http://wiki.mihanik.net/doku.php?id=субд:ms_sql:как_восстановить_базу_данных_из_mdf_без_ldf&amp;do=export_pdf" text:style-name="Internet_20_link" text:visited-style-name="Visited_20_Internet_20_Link">Экспорт в PDF </text:a> </text:p>
      <text:p text:style-name="Text_20_body">Дата создания: 2022/05/23 12:48 (C) mihanik</text:p>
      <text:p text:style-name="Text_20_body"><draw:a xlink:type="simple" xlink:href="https://wiki.mihanik.net/doku.php/%D1%81%D1%83%D0%B1%D0%B4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MS SQL Server версии 2017, 2016, 2014, 2012 был удален LDF файл как восстановить работу базы данных?</text:p>
          </table:table-cell>
        </table:table-row>
      </table:table>
      <text:p text:style-name="Text_20_body">Восстановление базы MS SQL после удаления файла логов _log.ldf</text:p>
      <text:p text:style-name="Text_20_body">РЕШЕНИЕ (для примера восстанавливаемая база будет называться testdb ):</text:p>
      <text:p text:style-name="Text_20_body">1. При удаление ldf файла и попытки запустить базу только с mdf база перейдет в режим: Recovery Pending</text:p>
      <text:p text:style-name="Text_20_body">2. Переводим базу в offline режим (tasks -&gt; take offline)</text:p>
      <text:p text:style-name="Preformatted_20_Text">ALTER DATABASE testdb set offline</text:p>
      <text:p text:style-name="Text_20_body">3. Копируем mdf в другое место (из места расположения бд) в нашем  примере testdb.mdf</text:p>
      <text:p text:style-name="Text_20_body">4. Удаляем базу. (DELETE)</text:p>
      <text:p text:style-name="Preformatted_20_Text">DROP DATABASE testdb</text:p>
      <text:p text:style-name="Text_20_body">5. Создаем новую бд с таким же именем testdb</text:p>
      <text:p text:style-name="Preformatted_20_Text">CREATE DATABASE testdb</text:p>
      <text:p text:style-name="Text_20_body">6. Переводим базу в offline режим (tasks -&gt; take offline)</text:p>
      <text:p text:style-name="Preformatted_20_Text">ALTER DATABASE testdb set offline</text:p>
      <text:p text:style-name="Text_20_body">7. подменяем testdb.mdf (оригинальным, который вы копировали от поврежденной базы)</text:p>
      <text:p text:style-name="Text_20_body">8.Переводим базу в online</text:p>
      <text:p text:style-name="Preformatted_20_Text">ALTER DATABASE testdb set online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НИМАНИЕ: вы получите ошибку о том что ldf не соответсвет вашим MDF, но если обновите Microsoft SQL Server Managment Studio увидите что база перешла в режим Restricted User mode</text:p>
          </table:table-cell>
        </table:table-row>
      </table:table>
      <text:p text:style-name="Text_20_body">9. пересоздаем ldf фаил (указываем новое им ldf).</text:p>
      <text:p text:style-name="Preformatted_20_Text">ALTER DATABASE testdb REBUILD LOG ON (<text:line-break/>NAME='testdb_LOG',<text:line-break/>FILENAME='E:\SQL_bases\testdb_new_LOG.ldf')<text:line-break/>GO</text:p>
      <text:p text:style-name="Text_20_body">10. Переводим базу в многопользовательский режим и проверяем на целосность</text:p>
      <text:p text:style-name="Preformatted_20_Text">ALTER DATABASE testdb Set MULTI_USER<text:line-break/>DBCC CHECKDB (testdb ) WITH NO_INFOMSGS</text:p>
      <text:p text:style-name="Text_20_body">⇑ Наверх ⇑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ms_sql:как_восстановить_базу_данных_из_mdf_без_ldf</dc:title>
  </office:meta>
</office:document-meta>
</file>