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ms_sql:как_проверить_и_восстановить_базу_данных_sql_server"/>&lt;a name="top"&gt;&lt;/a&gt;</text:span></text:p>
      <text:h text:style-name="Heading_20_1" text:outline-level="1"><text:bookmark-start text:name="__RefHeading___как_проверить_и_восстановить_базу_данных_sql_server_1"/><text:bookmark-start text:name="как_проверить_и_восстановить_базу_данных_sql_server"/>Как проверить и восстановить базу данных sql server<text:bookmark-end text:name="__RefHeading___как_проверить_и_восстановить_базу_данных_sql_server_1"/><text:bookmark-end text:name="как_проверить_и_восстановить_базу_данных_sql_server"/></text:h>
      <text:p text:style-name="Text_20_body"><text:a xlink:type="simple" xlink:href="http://wiki.mihanik.net/doku.php?id=субд:ms_sql:как_проверить_и_восстановить_базу_данных_sql_server&amp;do=export_pdf" text:style-name="Internet_20_link" text:visited-style-name="Visited_20_Internet_20_Link">Экспорт в PDF </text:a> </text:p>
      <text:p text:style-name="Text_20_body">Дата создания: 2022/04/06 14:33 (C) mihanik</text:p>
      <text:p text:style-name="Text_20_body"><draw:a xlink:type="simple" xlink:href="https://wiki.mihanik.net/doku.php/%D1%81%D1%83%D0%B1%D0%B4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h text:style-name="Heading_20_2" text:outline-level="2"><text:bookmark-start text:name="__RefHeading___как_проверить_и_восстановить_базу_данных_sql_server_2"/><text:bookmark-start text:name="как_проверить_и_восстановить_базу_данных_sql_server1"/>Как проверить и восстановить базу данных SQL Server<text:bookmark-end text:name="__RefHeading___как_проверить_и_восстановить_базу_данных_sql_server_2"/><text:bookmark-end text:name="как_проверить_и_восстановить_базу_данных_sql_server1"/></text:h>
      <text:p text:style-name="Text_20_body">1. На всякий случай делаем резервную копию базы данных</text:p>
      <text:p text:style-name="Text_20_body">2. Выполняем проверку базы данных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Use</text:span> MyDataBase<text:line-break/><text:span text:style-name="highlight_kw2">GO</text:span><text:line-break/><text:span text:style-name="highlight_kw2">DBCC</text:span> <text:span text:style-name="highlight_kw2">CHECKDB</text:span><text:line-break/><text:span text:style-name="highlight_kw2">GO</text:span></text:p>
          </table:table-cell>
        </table:table-row>
      </table:table>
      <text:p text:style-name="Text_20_body">Если в процессе проверки обнаружены ошибки переходим к п.3, если нет ошибок - к п.4</text:p>
      <text:p text:style-name="Text_20_body">3. Переводим базу данных в однопользовательский режим и запускаем процедуру исправления ошибок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Use</text:span> MyDataBase<text:line-break/><text:span text:style-name="highlight_kw2">GO</text:span><text:line-break/><text:span text:style-name="highlight_kw2">ALTER</text:span> <text:span text:style-name="highlight_kw2">DATABASE</text:span> MyDataBase <text:span text:style-name="highlight_kw2">SET</text:span> <text:span text:style-name="highlight_kw2">SINGLE_USER</text:span><text:line-break/><text:span text:style-name="highlight_kw2">GO</text:span><text:line-break/><text:span text:style-name="highlight_kw2">DBCC</text:span> <text:span text:style-name="highlight_kw2">CHECKDB</text:span><text:span text:style-name="highlight_br0">(</text:span><text:span text:style-name="highlight_st0">'MyDataBase'</text:span><text:span text:style-name="highlight_sy0">,</text:span> REPAIR_REBUILD<text:span text:style-name="highlight_br0">)</text:span><text:line-break/><text:span text:style-name="highlight_kw2">GO</text:span></text:p>
          </table:table-cell>
        </table:table-row>
      </table:table>
      <text:p text:style-name="Text_20_body">Возможно скрипт придётся выполнять несколько раз до тех пор пока ошибки не исчезнут.</text:p>
      <text:p text:style-name="Text_20_body">4. Возвращаем базу данных в многопользовательский режим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ALTER</text:span> <text:span text:style-name="highlight_kw2">DATABASE</text:span> MyDataBase <text:span text:style-name="highlight_kw2">SET</text:span> <text:span text:style-name="highlight_kw2">MULTI_USER</text:span><text:line-break/><text:span text:style-name="highlight_kw2">GO</text:span></text:p>
          </table:table-cell>
        </table:table-row>
      </table:table>
      <text:p text:style-name="Horizontal_20_Line"/>
      <text:p text:style-name="Text_20_body"><text:span text:style-name="Strong_20_Emphasis">Дополнительная информация:</text:span></text:p>
      <text:p text:style-name="Text_20_body"><text:a xlink:type="simple" xlink:href="https://msdn.microsoft.com/ru-ru/library/ms176064(v=SQL.120).aspxMSDN Library - DBCC CHECKDB (Transact-SQL)" text:style-name="Internet_20_link" text:visited-style-name="Visited_20_Internet_20_Link">https://msdn.microsoft.com/ru-ru/library/ms176064(v=SQL.120).aspxMSDN Library - DBCC CHECKDB (Transact-SQL)</text:a></text:p>
      <text:p text:style-name="Text_20_body"><text:a xlink:type="simple" xlink:href="tag&amp;#62;SQL &amp;#34;Microsoft SQL Server&amp;#34; Database T-SQL Transact-SQL DBCC CHECKDB" text:style-name="Internet_20_link" text:visited-style-name="Visited_20_Internet_20_Link">tag&gt;SQL "Microsoft SQL Server" Database T-SQL Transact-SQL DBCC CHECKDB</text:a></text:p>
      <text:p text:style-name="Text_20_body">⇑ Наверх ⇑</text:p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ms_sql:как_проверить_и_восстановить_базу_данных_sql_server</dc:title>
  </office:meta>
</office:document-meta>
</file>