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a8fd1c39a3c0b6cf51966685fa4ff954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ms_sql:компоненты_ms_sql_нужные_для_работы_с_1с"/>&lt;a name="top"&gt;&lt;/a&gt;</text:span></text:p>
      <text:h text:style-name="Heading_20_1" text:outline-level="1"><text:bookmark-start text:name="__RefHeading___компоненты_ms_sql_нужные_для_работы_с_1с_1"/><text:bookmark-start text:name="компоненты_ms_sql_нужные_для_работы_с_1с"/>Компоненты MS SQL, нужные для работы с 1С<text:bookmark-end text:name="__RefHeading___компоненты_ms_sql_нужные_для_работы_с_1с_1"/><text:bookmark-end text:name="компоненты_ms_sql_нужные_для_работы_с_1с"/></text:h>
      <text:p text:style-name="Text_20_body"><text:a xlink:type="simple" xlink:href="http://wiki.mihanik.net/doku.php?id=субд:ms_sql:компоненты_ms_sql_нужные_для_работы_с_1с&amp;do=export_pdf" text:style-name="Internet_20_link" text:visited-style-name="Visited_20_Internet_20_Link">Экспорт в PDF </text:a> </text:p>
      <text:p text:style-name="Text_20_body">Дата создания: 2022/04/20 13:44 (C) mihanik</text:p>
      <text:p text:style-name="Text_20_body"><draw:a xlink:type="simple" xlink:href="https://wiki.mihanik.net/doku.php/%D1%81%D1%83%D0%B1%D0%B4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Сервер 1С Предприятия требует минимальный набор компонентов MS SQL-сервера. Остальное 1С Сервер просто не использует.</text:p>
      <text:p text:style-name="Text_20_body"><draw:frame draw:style-name="mediacenter" draw:name="1" text:anchor-type="paragraph" draw:z-index="1" svg:width="15.875cm" svg:height="12.296618852459cm"><draw:image xlink:href="Pictures/a8fd1c39a3c0b6cf51966685fa4ff954.png" xlink:type="simple" xlink:show="embed" xlink:actuate="onLoad"/></draw:frame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ms_sql:компоненты_ms_sql_нужные_для_работы_с_1с</dc:title>
  </office:meta>
</office:document-meta>
</file>