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aeac77953ec964c4322fb91ce6942c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восстановить_базу_из_дампа_в_windows"/>&lt;a name="top"&gt;&lt;/a&gt;</text:span></text:p>
      <text:h text:style-name="Heading_20_1" text:outline-level="1"><text:bookmark-start text:name="__RefHeading___как_восстановить_базу_из_дампа_в_windows_средствами_postgresql_1"/><text:bookmark-start text:name="как_восстановить_базу_из_дампа_в_windows_средствами_postgresql"/>Как восстановить базу из дампа в Windows средствами PostgreSQL<text:bookmark-end text:name="__RefHeading___как_восстановить_базу_из_дампа_в_windows_средствами_postgresql_1"/><text:bookmark-end text:name="как_восстановить_базу_из_дампа_в_windows_средствами_postgresql"/></text:h>
      <text:p text:style-name="Text_20_body"><text:a xlink:type="simple" xlink:href="http://wiki.mihanik.net/doku.php?id=субд:postgresql:восстановить_базу_из_дампа_в_windows&amp;do=export_pdf" text:style-name="Internet_20_link" text:visited-style-name="Visited_20_Internet_20_Link"> Экспорт в PDF </text:a> </text:p>
      <text:p text:style-name="Text_20_body">Дата создания: 2024/12/12 07:3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База данных PostgreSQL с именем <text:span text:style-name="Strong_20_Emphasis">mybase</text:span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Восстановить базу из дампа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Запускаем <text:span text:style-name="Strong_20_Emphasis">«Командную строку»</text:span>.</text:p>
      <text:p text:style-name="Text_20_body"><draw:frame draw:style-name="mediacenter" draw:name="0" text:anchor-type="paragraph" draw:z-index="0" svg:width="15.875cm" svg:height="8.3023493360572cm"><draw:image xlink:href="Pictures/74aeac77953ec964c4322fb91ce6942c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Указываем значения переменных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ажно!<text:line-break/>Не забудьте указать значения для вашего конкретного случая!!!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rem Путь к исполняемым файлам PostgreSQL<text:line-break/>set PGBINPATH=H:\PostgreSQL\bin<text:line-break/> <text:line-break/>rem Путь к папке с дампами<text:line-break/>set BACKUPPATH=I:\Postgres<text:line-break/> <text:line-break/>rem Указываем пароль пользователя postgres<text:line-break/>set PGPASSWORD=123456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Переходим в папку с исполняемыми файлами PostgreSQL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rem Переходим в папку с исполняемыми файлами PostgreSQL<text:line-break/> <text:line-break/>cd /D "%PGBINPATH%"</text:p>
          </table:table-cell>
        </table:table-row>
      </table:table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Пересоздадим имеющуюся базу данных <text:span text:style-name="Strong_20_Emphasis">mybase</text:span> .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psql -U postgres<text:line-break/> <text:line-break/>drop database "mybase";<text:line-break/>create database "mybase";<text:line-break/>\q</text:p>
          </table:table-cell>
        </table:table-row>
      </table:table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Загрузим дамп в базу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psql -U postgres "mybase"&lt; "BACKUPPATH\path_to_backup_folder\some_name.sql"</text:p>
          </table:table-cell>
        </table:table-row>
      </table:table>
      <text:h text:style-name="Heading_20_2" text:outline-level="2"><text:bookmark-start text:name="__RefHeading___источники_10"/><text:bookmark-start text:name="источники"/>Источники<text:bookmark-end text:name="__RefHeading___источники_10"/><text:bookmark-end text:name="источники"/></text:h>
      <text:p text:style-name="Text_20_body">⇑ Наверх ⇑</text:p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восстановить_базу_из_дампа_в_windows</dc:title>
  </office:meta>
</office:document-meta>
</file>