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c83a2fb9e45b602a360f64520eedc5e.png"/>
  <manifest:file-entry manifest:media-type="image/png" manifest:full-path="Pictures/c6eb0df42340088c42bb776ca617a8f2.png"/>
  <manifest:file-entry manifest:media-type="image/jpeg" manifest:full-path="Pictures/495df18002ecefa2b9ee61be9e247aeb.jpg"/>
  <manifest:file-entry manifest:media-type="image/jpeg" manifest:full-path="Pictures/552888eb047e947cce4a6221caaf79e5.jp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частые_вопросы:где_расположен_ваш_офис"/>&lt;a name="top"&gt;&lt;/a&gt;</text:span></text:p>
      <text:h text:style-name="Heading_20_1" text:outline-level="1"><text:bookmark-start text:name="__RefHeading___где_расположен_ваш_офис_1"/><text:bookmark-start text:name="где_расположен_ваш_офис"/>Где расположен ваш офис?<text:bookmark-end text:name="__RefHeading___где_расположен_ваш_офис_1"/><text:bookmark-end text:name="где_расположен_ваш_офис"/></text:h>
      <text:p text:style-name="Text_20_body"><text:a xlink:type="simple" xlink:href="http://wiki.mihanik.net/doku.php?id=частые_вопросы:где_расположен_ваш_офис&amp;do=export_pdf" text:style-name="Internet_20_link" text:visited-style-name="Visited_20_Internet_20_Link">Экспорт в PDF </text:a> </text:p>
      <text:p text:style-name="Text_20_body">Дата создания: 2022/06/27 08:22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твет_2"/><text:bookmark-start text:name="ответ"/>Ответ:<text:bookmark-end text:name="__RefHeading___ответ_2"/><text:bookmark-end text:name="ответ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Наш офис расположен по адресу: <text:span text:style-name="Strong_20_Emphasis">г. Тверь, ул. Летное Поле, д. 16, «Школа Софтиум».</text:span></text:p>
          </table:table-cell>
        </table:table-row>
      </table:table>
      <text:p text:style-name="Text_20_body"><draw:a xlink:type="simple" xlink:href="https://yandex.ru/maps/org/softium_programmirovaniye_dlya_detey/229892240055/?from=tabbar&amp;l=stv%2Csta&amp;ll=35.918009%2C56.810800&amp;source=serp_navig&amp;z=17"><draw:frame draw:style-name="mediacenter" draw:name="  Legend" text:anchor-type="paragraph" draw:z-index="0" svg:width="15.875cm"><draw:text-box><text:p text:style-name="legendcenter"><draw:frame draw:style-name="mediacenter" draw:name=" " text:anchor-type="paragraph" draw:z-index="1" svg:width="15.875cm" svg:height="7.4657194994786cm"><draw:image xlink:href="Pictures/c6eb0df42340088c42bb776ca617a8f2.png" xlink:type="simple" xlink:show="embed" xlink:actuate="onLoad"/></draw:frame> </text:p></draw:text-box></draw:frame></draw:a></text:p>
      <text:p text:style-name="Horizontal_20_Line"/>
      <text:p text:style-name="Text_20_body"><draw:frame draw:style-name="mediacenter" draw:name="2" text:anchor-type="paragraph" draw:z-index="2" svg:width="15.875cm" svg:height="11.90625cm"><draw:image xlink:href="Pictures/495df18002ecefa2b9ee61be9e247aeb.jpg" xlink:type="simple" xlink:show="embed" xlink:actuate="onLoad"/></draw:frame></text:p>
      <text:p text:style-name="Horizontal_20_Line"/>
      <text:p text:style-name="Text_20_body"><draw:frame draw:style-name="mediacenter" draw:name="3" text:anchor-type="paragraph" draw:z-index="3" svg:width="15.875cm" svg:height="11.90625cm"><draw:image xlink:href="Pictures/552888eb047e947cce4a6221caaf79e5.jpg" xlink:type="simple" xlink:show="embed" xlink:actuate="onLoad"/></draw:frame></text:p>
      <text:p text:style-name="Horizontal_20_Line"/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4" text:anchor-type="as-char" draw:z-index="4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У меня несколько направлений бизнеса. Одним из направлений является <text:a xlink:type="simple" xlink:href="https://tver-70.софтиум.дети" text:style-name="Internet_20_link" text:visited-style-name="Visited_20_Internet_20_Link">"Школа программирования Софтиум"</text:a>.</text:p>
          </table:table-cell>
        </table:table-row>
      </table:table>
      <text:p text:style-name="Text_20_body"> Наверх </text:p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5" text:anchor-type="as-char" draw:z-index="5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paragraph-properties fo:text-align="justify"/>
      <style:table-cell-properties fo:padding="0.3cm" fo:border="0.002cm solid #000000"/>
    </style:style>
    <style:style style:name="PluginODTAutoStyle_Paragraph_10" style:family="paragraph">
      <style:paragraph-properties fo:text-align="justify"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paragraph-properties fo:text-align="justify"/>
      <style:table-cell-properties fo:padding="0.3cm" fo:border="0.002cm solid #000000"/>
    </style:style>
    <style:style style:name="PluginODTAutoStyle_Paragraph_1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частые_вопросы:где_расположен_ваш_офис</dc:title>
  </office:meta>
</office:document-meta>
</file>