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b93f5e57cc33f60d6afb4d4851494d.png"/>
  <manifest:file-entry manifest:media-type="image/png" manifest:full-path="Pictures/2c9fdfd1bb84c8d925099c7de0739554.png"/>
  <manifest:file-entry manifest:media-type="image/png" manifest:full-path="Pictures/97859f674edbd4b12fe002a5daf86a8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частые_вопросы:как_измерить_скорость_своего_интернета"/>&lt;a name="top"&gt;&lt;/a&gt;</text:span></text:p>
      <text:h text:style-name="Heading_20_1" text:outline-level="1"><text:bookmark-start text:name="__RefHeading___как_измерить_скорость_своего_интернета_1"/><text:bookmark-start text:name="как_измерить_скорость_своего_интернета"/>Как измерить скорость своего интернета<text:bookmark-end text:name="__RefHeading___как_измерить_скорость_своего_интернета_1"/><text:bookmark-end text:name="как_измерить_скорость_своего_интернета"/></text:h>
      <text:p text:style-name="Text_20_body"><text:a xlink:type="simple" xlink:href="http://wiki.mihanik.net/doku.php?id=частые_вопросы:как_измерить_скорость_своего_интернета&amp;do=export_pdf" text:style-name="Internet_20_link" text:visited-style-name="Visited_20_Internet_20_Link">Экспорт в PDF </text:a> </text:p>
      <text:p text:style-name="Text_20_body">Дата создания: 2022/06/14 07:1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.<text:bookmark-end text:name="__RefHeading___ответ_2"/><text:bookmark-end text:name="ответ"/></text:h>
      <text:p text:style-name="Text_20_body">1. Открыть сайт <text:a xlink:type="simple" xlink:href="https://www.speedtest.net/" text:style-name="Internet_20_link" text:visited-style-name="Visited_20_Internet_20_Link">https://www.speedtest.net/</text:a></text:p>
      <text:p text:style-name="Text_20_body">2. Нажать кнопку «<text:span text:style-name="Strong_20_Emphasis">GO</text:span>»</text:p>
      <text:p text:style-name="Text_20_body"><draw:frame draw:style-name="mediacenter" draw:name="0" text:anchor-type="paragraph" draw:z-index="0" svg:width="15.875cm" svg:height="9.0621946254072cm"><draw:image xlink:href="Pictures/b7b93f5e57cc33f60d6afb4d4851494d.png" xlink:type="simple" xlink:show="embed" xlink:actuate="onLoad"/></draw:frame></text:p>
      <text:p text:style-name="Text_20_body">3. Дождаться результатов измерения.</text:p>
      <text:p text:style-name="Text_20_body"><draw:frame draw:style-name="mediacenter" draw:name="1" text:anchor-type="paragraph" draw:z-index="1" svg:width="15.875cm" svg:height="9.6085526315789cm"><draw:image xlink:href="Pictures/2c9fdfd1bb84c8d925099c7de0739554.png" xlink:type="simple" xlink:show="embed" xlink:actuate="onLoad"/></draw:frame></text:p>
      <text:p text:style-name="Text_20_body">4. Ознакомиться с результатом.</text:p>
      <text:p text:style-name="Text_20_body"><draw:frame draw:style-name="mediacenter" draw:name="2" text:anchor-type="paragraph" draw:z-index="2" svg:width="15.875cm" svg:height="8.4609690444145cm"><draw:image xlink:href="Pictures/97859f674edbd4b12fe002a5daf86a89.png" xlink:type="simple" xlink:show="embed" xlink:actuate="onLoad"/></draw:frame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частые_вопросы:как_измерить_скорость_своего_интернета</dc:title>
  </office:meta>
</office:document-meta>
</file>