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e438eac24f9de83c1fc20ca74b02ca.png"/>
  <manifest:file-entry manifest:media-type="image/png" manifest:full-path="Pictures/9ee7fe379402c1783525ee932ff1916d.png"/>
  <manifest:file-entry manifest:media-type="image/png" manifest:full-path="Pictures/e19ac6e9aeff9c53d4c2df7996dc8582.png"/>
  <manifest:file-entry manifest:media-type="image/png" manifest:full-path="Pictures/d99fb3207c17cda2ceeac53a7e9052e2.png"/>
  <manifest:file-entry manifest:media-type="image/png" manifest:full-path="Pictures/e85d3e8c498dbe0a5c4826fdc03098bb.png"/>
  <manifest:file-entry manifest:media-type="image/png" manifest:full-path="Pictures/5c83a2fb9e45b602a360f64520eedc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18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9" style:family="table-cell">
      <style:paragraph-properties fo:text-align="center"/>
      <style:table-cell-properties fo:padding="0.1cm" fo:border="0.002cm solid #000000"/>
    </style:style>
    <style:style style:name="PluginODTAutoStyle_Paragraph_20" style:family="paragraph">
      <style:paragraph-properties fo:text-align="center" fo:padding="0.1cm"/>
    </style:style>
    <style:style style:name="PluginODTAutoStyle_TableCell_21" style:family="table-cell">
      <style:paragraph-properties fo:text-align="justify"/>
      <style:table-cell-properties fo:padding="0.3cm" fo:border="0.002cm solid #000000"/>
    </style:style>
    <style:style style:name="PluginODTAutoStyle_Paragraph_22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частые_вопросы:как_узнать_свой_id-litemanager"/>&lt;a name="top"&gt;&lt;/a&gt;</text:span></text:p>
      <text:h text:style-name="Heading_20_1" text:outline-level="1"><text:bookmark-start text:name="__RefHeading___как_узнать_свой_id_litemanager_1"/><text:bookmark-start text:name="как_узнать_свой_id_litemanager"/>Как узнать свой ID LiteManager<text:bookmark-end text:name="__RefHeading___как_узнать_свой_id_litemanager_1"/><text:bookmark-end text:name="как_узнать_свой_id_litemanager"/></text:h>
      <text:p text:style-name="Text_20_body"><text:a xlink:type="simple" xlink:href="http://wiki.mihanik.net/doku.php?id=2_чаво:как_узнать_свой_id-litemanager&amp;do=export_pdf" text:style-name="Internet_20_link" text:visited-style-name="Visited_20_Internet_20_Link">Экспорт в PDF </text:a> 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Чтобы узнать ID программы LiteManager, которая установлена на вашем ПК, нужно выполнить несколько несложных шагов.</text:p>
      <text:p text:style-name="Text_20_body">1. Кликаем по иконке LM, которая находится в трее Windows (рядом с часами)</text:p>
      <text:p text:style-name="Text_20_body"><draw:frame draw:style-name="mediacenter" draw:name="0" text:anchor-type="paragraph" draw:z-index="0" svg:width="15.875cm" svg:height="7.6998502994012cm"><draw:image xlink:href="Pictures/9de438eac24f9de83c1fc20ca74b02ca.png" xlink:type="simple" xlink:show="embed" xlink:actuate="onLoad"/></draw:frame></text:p>
      <text:p text:style-name="Text_20_body">2. Появляется окно, в котором виден ID LiteManager. Если ID зелёный, то это значит, что LM в рабочем состоянии. Если ID серый, - LM неактивен, и нужно нажать кнопку «Соединить».</text:p>
      <text:p text:style-name="Text_20_body"><draw:frame draw:style-name="mediacenter" draw:name="1" text:anchor-type="paragraph" draw:z-index="1" svg:width="15.875cm" svg:height="12.279005524862cm"><draw:image xlink:href="Pictures/9ee7fe379402c1783525ee932ff1916d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Если значка LiteManager не видно, то ищем его, как показано на иллюстрациях ниже.</text:p>
          </table:table-cell>
        </table:table-row>
      </table:table>
      <text:p text:style-name="Text_20_body"><draw:frame draw:style-name="mediacenter" draw:name="3" text:anchor-type="paragraph" draw:z-index="3" svg:width="15.875cm" svg:height="4.4340517241379cm"><draw:image xlink:href="Pictures/d99fb3207c17cda2ceeac53a7e9052e2.png" xlink:type="simple" xlink:show="embed" xlink:actuate="onLoad"/></draw:frame></text:p>
      <text:p text:style-name="Text_20_body"><draw:frame draw:style-name="mediacenter" draw:name="4" text:anchor-type="paragraph" draw:z-index="4" svg:width="15.875cm" svg:height="8.1604634831461cm"><draw:image xlink:href="Pictures/e85d3e8c498dbe0a5c4826fdc03098bb.png" xlink:type="simple" xlink:show="embed" xlink:actuate="onLoad"/></draw:frame></text:p>
      <text:h text:style-name="Heading_20_1" text:outline-level="1"><text:bookmark-start text:name="__RefHeading___upd_2"/><text:bookmark-start text:name="upd"/>UPD<text:bookmark-end text:name="__RefHeading___upd_2"/><text:bookmark-end text:name="upd"/></text:h>
      <text:p text:style-name="Text_20_body">Если известна версия LiteManager, то ID можно узнать из командной строки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5" text:anchor-type="as-char" draw:z-index="5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Допустим, что у нас Lite Manager версии 3.4</text:p>
          </table:table-cell>
        </table:table-row>
      </table:table>
      <text:p text:style-name="Text_20_body">Откройте командную строку и от имени администратора и выполните команды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6" text:anchor-type="as-char" draw:z-index="6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Как открыть командную строку от имени администратора можно посмотреть <text:a xlink:type="simple" xlink:href="https://wiki.mihanik.net/doku.php/%D0%BE%D0%BF%D0%B5%D1%80%D0%B0%D1%86%D0%B8%D0%BE%D0%BD%D0%BD%D1%8B%D0%B5_%D1%81%D0%B8%D1%81%D1%82%D0%B5%D0%BC%D1%8B:windows:%D1%80%D0%B0%D0%B1%D0%BE%D1%82%D0%B0_%D0%B2_%D0%BA%D0%BE%D0%BC%D0%B0%D0%BD%D0%B4%D0%BD%D0%BE%D0%B9_%D1%81%D1%82%D1%80%D0%BE%D0%BA%D0%B5:%D0%BA%D0%B0%D0%BA_%D0%BE%D1%82%D0%BA%D1%80%D1%8B%D1%82%D1%8C_%D0%BE%D0%BA%D0%BD%D0%BE_%D0%BA%D0%BE%D0%BC%D0%B0%D0%BD%D0%B4%D0%BD%D0%BE%D0%B9_%D1%81%D1%82%D1%80%D0%BE%D0%BA%D0%B8_windows_%D0%BE%D1%82_%D0%B8%D0%BC%D0%B5%D0%BD%D0%B8_%D0%B0%D0%B4%D0%BC%D0%B8%D0%BD%D0%B8%D1%81%D1%82%D1%80%D0%B0%D1%82%D0%BE%D1%80%D0%B0" text:style-name="Internet_20_link" text:visited-style-name="Visited_20_Internet_20_Link">ТУТ</text:a>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PluginODTAutoStyle_TableCell_16">
            <text:p text:style-name="Preformatted_20_Text">REG QUERY "HKLM\SOFTWARE\LiteManager\v3.4\Server\Parameters" /V "ID (read only)"<text:line-break/> <text:line-break/>REG QUERY "HKLM\SYSTEM\LiteManager\v3.4\Server\Parameters" /V "ID (read only)"</text:p>
          </table:table-cell>
        </table:table-row>
      </table:table>
      <text:p text:style-name="Text_20_body">⇑ Наверх ⇑</text:p>
      <table:table table:style-name="PluginODTAutoStyle_Table_18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9">
            <text:p text:style-name="PluginODTAutoStyle_Paragraph_20"><draw:frame draw:style-name="media" draw:name="7" text:anchor-type="as-char" draw:z-index="7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1">
            <text:p text:style-name="PluginODTAutoStyle_Paragraph_22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18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9" style:family="table-cell">
      <style:paragraph-properties fo:text-align="center"/>
      <style:table-cell-properties fo:padding="0.1cm" fo:border="0.002cm solid #000000"/>
    </style:style>
    <style:style style:name="PluginODTAutoStyle_Paragraph_20" style:family="paragraph">
      <style:paragraph-properties fo:text-align="center" fo:padding="0.1cm"/>
    </style:style>
    <style:style style:name="PluginODTAutoStyle_TableCell_21" style:family="table-cell">
      <style:paragraph-properties fo:text-align="justify"/>
      <style:table-cell-properties fo:padding="0.3cm" fo:border="0.002cm solid #000000"/>
    </style:style>
    <style:style style:name="PluginODTAutoStyle_Paragraph_22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частые_вопросы:как_узнать_свой_id-litemanager</dc:title>
  </office:meta>
</office:document-meta>
</file>