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ab5a616e3d99121e477d3049e780d7.png"/>
  <manifest:file-entry manifest:media-type="image/png" manifest:full-path="Pictures/752b9979d660aeba81828a74bb233b68.png"/>
  <manifest:file-entry manifest:media-type="image/png" manifest:full-path="Pictures/624ae1c3f517d910c7f97360437ad639.png"/>
  <manifest:file-entry manifest:media-type="image/png" manifest:full-path="Pictures/e19ac6e9aeff9c53d4c2df7996dc8582.png"/>
  <manifest:file-entry manifest:media-type="image/png" manifest:full-path="Pictures/deb9f1262ed63f874d2d19153537453e.png"/>
  <manifest:file-entry manifest:media-type="image/png" manifest:full-path="Pictures/51e4c2860e579a8b3609a8a2ecfae2aa.png"/>
  <manifest:file-entry manifest:media-type="image/png" manifest:full-path="Pictures/ab052c174237e6f2492233ec39a071e0.png"/>
  <manifest:file-entry manifest:media-type="image/gif" manifest:full-path="Pictures/286cb3a404759852669a0c1244506874.gif"/>
  <manifest:file-entry manifest:media-type="image/png" manifest:full-path="Pictures/421c247477374103a6160874dc2ae074.png"/>
  <manifest:file-entry manifest:media-type="image/gif" manifest:full-path="Pictures/bcb9728d59b40c659f2dfae83719eaf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яндекс:получение_прямой_ссылки_на_скачивание_файла_с_яндекс.диска"/>&lt;a name="top"&gt;&lt;/a&gt;</text:span></text:p>
      <text:h text:style-name="Heading_20_1" text:outline-level="1"><text:bookmark-start text:name="__RefHeading___получение_прямой_ссылки_на_скачивание_файла_с_яндекс.диска_1"/><text:bookmark-start text:name="получение_прямой_ссылки_на_скачивание_файла_с_яндекс.диска"/>Получение прямой ссылки на скачивание файла с Яндекс.Диска<text:bookmark-end text:name="__RefHeading___получение_прямой_ссылки_на_скачивание_файла_с_яндекс.диска_1"/><text:bookmark-end text:name="получение_прямой_ссылки_на_скачивание_файла_с_яндекс.диска"/></text:h>
      <text:p text:style-name="Text_20_body"><text:a xlink:type="simple" xlink:href="http://wiki.mihanik.net/doku.php?id=web-серверы_и_движки:яндекс:получение_прямой_ссылки_на_скачивание_файла_с_яндекс.диска&amp;do=export_pdf" text:style-name="Internet_20_link" text:visited-style-name="Visited_20_Internet_20_Link">Экспорт в PDF </text:a> </text:p>
      <text:p text:style-name="Text_20_body">Дата создания: 2024/05/07 16:0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На <text:span text:style-name="Strong_20_Emphasis">Яндекс.Диске</text:span> лежит файл. Предположим, что имя этого файла «YandexDiskTestFile.txt»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Получить прямую ссылку на скачивание этого файла. Клик по этой ссылке должен сразу приводить к скачиванию файла без открытия дополнительных окон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.<text:bookmark-end text:name="__RefHeading___шаг_1_5"/><text:bookmark-end text:name="шаг_1"/></text:h>
      <text:p text:style-name="Text_20_body">Находим на <text:span text:style-name="Strong_20_Emphasis">Яндекс.Диске</text:span> файл «YandexDiskTestFile.txt».</text:p>
      <text:h text:style-name="Heading_20_3" text:outline-level="3"><text:bookmark-start text:name="__RefHeading___шаг_2_6"/><text:bookmark-start text:name="шаг_2"/>Шаг 2.<text:bookmark-end text:name="__RefHeading___шаг_2_6"/><text:bookmark-end text:name="шаг_2"/></text:h>
      <text:p text:style-name="Text_20_body">Левой кнопкой мыши выделяем файл и нажимаем кнопку «Поделиться».</text:p>
      <text:p text:style-name="Text_20_body"><draw:frame draw:style-name="mediacenter" draw:name="0" text:anchor-type="paragraph" draw:z-index="0" svg:width="15.875cm" svg:height="10.92759706191cm"><draw:image xlink:href="Pictures/c4ab5a616e3d99121e477d3049e780d7.png" xlink:type="simple" xlink:show="embed" xlink:actuate="onLoad"/></draw:frame></text:p>
      <text:h text:style-name="Heading_20_3" text:outline-level="3"><text:bookmark-start text:name="__RefHeading___шаг_3_7"/><text:bookmark-start text:name="шаг_3"/>Шаг 3.<text:bookmark-end text:name="__RefHeading___шаг_3_7"/><text:bookmark-end text:name="шаг_3"/></text:h>
      <text:p text:style-name="Text_20_body">Левым кликом по кнопке копируем ссылку на файл в буфер обмена.</text:p>
      <text:p text:style-name="Text_20_body"><draw:frame draw:style-name="mediacenter" draw:name="1" text:anchor-type="paragraph" draw:z-index="1" svg:width="15.875cm" svg:height="10.92759706191cm"><draw:image xlink:href="Pictures/752b9979d660aeba81828a74bb233b68.png" xlink:type="simple" xlink:show="embed" xlink:actuate="onLoad"/></draw:frame></text:p>
      <text:p text:style-name="Text_20_body">У меня получилась такая ссылка: <text:a xlink:type="simple" xlink:href="https://disk.yandex.ru/d/iLqVqaFCDtDLrA" text:style-name="Internet_20_link" text:visited-style-name="Visited_20_Internet_20_Link">https://disk.yandex.ru/d/iLqVqaFCDtDLrA</text:a></text:p>
      <text:h text:style-name="Heading_20_3" text:outline-level="3"><text:bookmark-start text:name="__RefHeading___шаг_4_8"/><text:bookmark-start text:name="шаг_4"/>Шаг 4.<text:bookmark-end text:name="__RefHeading___шаг_4_8"/><text:bookmark-end text:name="шаг_4"/></text:h>
      <text:p text:style-name="Text_20_body">Сохраняем ссылку на файл в каком-нибудь текстовом редакторе.</text:p>
      <text:p text:style-name="Text_20_body"><draw:frame draw:style-name="mediacenter" draw:name="2" text:anchor-type="paragraph" draw:z-index="2" svg:width="15.875cm" svg:height="9.9719012605042cm"><draw:image xlink:href="Pictures/624ae1c3f517d910c7f97360437ad639.png" xlink:type="simple" xlink:show="embed" xlink:actuate="onLoad"/></draw:frame></text:p>
      <text:h text:style-name="Heading_20_3" text:outline-level="3"><text:bookmark-start text:name="__RefHeading___шаг_5_9"/><text:bookmark-start text:name="шаг_5"/>Шаг 5.<text:bookmark-end text:name="__RefHeading___шаг_5_9"/><text:bookmark-end text:name="шаг_5"/></text:h>
      <text:p text:style-name="Text_20_body">Переходим по ссылке: <text:a xlink:type="simple" xlink:href="https://cloud-api.yandex.net/v1/disk/public/resources/download?public_key=" text:style-name="Internet_20_link" text:visited-style-name="Visited_20_Internet_20_Link">https://cloud-api.yandex.net/v1/disk/public/resources/download?public_key=</text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Обратите внимание!<text:line-break/>
URL заканчивается символом «равно», т.е. «=» .</text:p>
          </table:table-cell>
        </table:table-row>
      </table:table>
      <text:p text:style-name="Text_20_body"><draw:frame draw:style-name="mediacenter" draw:name="4" text:anchor-type="paragraph" draw:z-index="4" svg:width="15.875cm" svg:height="4.8179585152838cm"><draw:image xlink:href="Pictures/deb9f1262ed63f874d2d19153537453e.png" xlink:type="simple" xlink:show="embed" xlink:actuate="onLoad"/></draw:frame></text:p>
      <text:h text:style-name="Heading_20_3" text:outline-level="3"><text:bookmark-start text:name="__RefHeading___шаг_6_10"/><text:bookmark-start text:name="шаг_6"/>Шаг 6.<text:bookmark-end text:name="__RefHeading___шаг_6_10"/><text:bookmark-end text:name="шаг_6"/></text:h>
      <text:p text:style-name="Text_20_body">В самый конец ссылки <text:a xlink:type="simple" xlink:href="https://cloud-api.yandex.net/v1/disk/public/resources/download?public_key=" text:style-name="Internet_20_link" text:visited-style-name="Visited_20_Internet_20_Link">https://cloud-api.yandex.net/v1/disk/public/resources/download?public_key=</text:a> сразу после знака «=» (без пробелов) вставляем ссылку, полученную на шаге 3.</text:p>
      <text:p text:style-name="Text_20_body">У меня получилась такая итоговая ссылка: <text:a xlink:type="simple" xlink:href="https://cloud-api.yandex.net/v1/disk/public/resources/download?public_key=https://disk.yandex.ru/d/iLqVqaFCDtDLrA" text:style-name="Internet_20_link" text:visited-style-name="Visited_20_Internet_20_Link">https://cloud-api.yandex.net/v1/disk/public/resources/download?public_key=https://disk.yandex.ru/d/iLqVqaFCDtDLrA</text:a></text:p>
      <text:p text:style-name="Text_20_body">И на клавиатуре нажимаем клавишу «Enter».</text:p>
      <text:p text:style-name="Text_20_body">Откроется такая страница:</text:p>
      <text:p text:style-name="Text_20_body"><draw:frame draw:style-name="mediacenter" draw:name="5" text:anchor-type="paragraph" draw:z-index="5" svg:width="15.875cm" svg:height="4.8179585152838cm"><draw:image xlink:href="Pictures/51e4c2860e579a8b3609a8a2ecfae2aa.png" xlink:type="simple" xlink:show="embed" xlink:actuate="onLoad"/></draw:frame></text:p>
      <text:h text:style-name="Heading_20_3" text:outline-level="3"><text:bookmark-start text:name="__RefHeading___шаг_7_11"/><text:bookmark-start text:name="шаг_7"/>Шаг 7.<text:bookmark-end text:name="__RefHeading___шаг_7_11"/><text:bookmark-end text:name="шаг_7"/></text:h>
      <text:p text:style-name="Text_20_body">На открывшейся на предыдущем шаге странице видна очень длинная ссылка (на рисунке выделено жёлтым).</text:p>
      <text:p text:style-name="Text_20_body">У меня ссылка оказалась такой:<text:line-break/>
<text:a xlink:type="simple" xlink:href="https://downloader.disk.yandex.ru/disk/3c909bb5c08108d6becf29c3bc461a8686fe80158e037378e20fc40a1be2ee11/663a9a2c/l1OthH1kD3TZHOzznpAYFylaacztOOG01CeR48QLRuCGVA6Kxkv8J9qAXhdz-6FABapIAAbUxhA2HwPWZuj00g%3D%3D?uid=0&amp;filename=YandexDiskTestFile.txt&amp;disposition=attachment&amp;hash=yvvOqbF2BfhUARYl4r7Cm9wmUd42x67U4OTu6onoTWg7pDaWGbG5/j405zJ1GnGSq/J6bpmRyOJonT3VoXnDag%3D%3D%3A&amp;limit=0&amp;content_type=text%2Fplain&amp;owner_uid=261506&amp;fsize=5660&amp;hid=be6f2982324f4be986fb9281d027ecfd&amp;media_type=document&amp;tknv=v2" text:style-name="Internet_20_link" text:visited-style-name="Visited_20_Internet_20_Link">https://downloader.disk.yandex.ru/disk/3c909bb5c08108d6becf29c3bc461a8686fe80158e037378e20fc40a1be2ee11/663a9a2c/l1OthH1kD3TZHOzznpAYFylaacztOOG01CeR48QLRuCGVA6Kxkv8J9qAXhdz-6FABapIAAbUxhA2HwPWZuj00g%3D%3D?uid=0&amp;filename=YandexDiskTestFile.txt&amp;disposition=attachment&amp;hash=yvvOqbF2BfhUARYl4r7Cm9wmUd42x67U4OTu6onoTWg7pDaWGbG5/j405zJ1GnGSq/J6bpmRyOJonT3VoXnDag%3D%3D%3A&amp;limit=0&amp;content_type=text%2Fplain&amp;owner_uid=261506&amp;fsize=5660&amp;hid=be6f2982324f4be986fb9281d027ecfd&amp;media_type=document&amp;tknv=v2</text:a></text:p>
      <text:p text:style-name="Text_20_body">Эту длинную ссылку с помощью правой кнопки мыши копируем в буфер обмена и опять сохраняем в каком-нибудь текстовом редакторе.</text:p>
      <text:p text:style-name="Text_20_body"><draw:frame draw:style-name="mediacenter" draw:name="6" text:anchor-type="paragraph" draw:z-index="6" svg:width="15.875cm" svg:height="4.357601088647cm"><draw:image xlink:href="Pictures/ab052c174237e6f2492233ec39a071e0.png" xlink:type="simple" xlink:show="embed" xlink:actuate="onLoad"/></draw:frame></text:p>
      <text:h text:style-name="Heading_20_3" text:outline-level="3"><text:bookmark-start text:name="__RefHeading___шаг_8_12"/><text:bookmark-start text:name="шаг_8"/>Шаг 8.<text:bookmark-end text:name="__RefHeading___шаг_8_12"/><text:bookmark-end text:name="шаг_8"/></text:h>
      <text:p text:style-name="Text_20_body">Радуемся, т.к. полученная на предыдущем шаге «длинная» ссылка и есть прямая ссылка на скачивание файла с Яндекс.Диска.</text:p>
      <text:p text:style-name="Text_20_body">Эту ссылку можно использовать по назначению: вставлять в код сайта или отправить товарищу.</text:p>
      <text:p text:style-name="Text_20_body"><draw:frame draw:style-name="media" draw:name="7" text:anchor-type="as-char" draw:z-index="7" svg:width="0.396875cm" svg:height="0.396875cm"><draw:image xlink:href="Pictures/286cb3a404759852669a0c1244506874.gif" xlink:type="simple" xlink:show="embed" xlink:actuate="onLoad"/></draw:frame></text:p>
      <text:h text:style-name="Heading_20_3" text:outline-level="3"><text:bookmark-start text:name="__RefHeading___ps_13"/><text:bookmark-start text:name="ps"/>PS<text:bookmark-end text:name="__RefHeading___ps_13"/><text:bookmark-end text:name="ps"/></text:h>
      <text:p text:style-name="Text_20_body">Использовать длинные ссылки неудобно, поэтому их лучше укорачивать, например, с помощью «кликера» от Яндекса.</text:p>
      <text:p text:style-name="Text_20_body">Адрес сервиса: <text:a xlink:type="simple" xlink:href="https://clck.ru/" text:style-name="Internet_20_link" text:visited-style-name="Visited_20_Internet_20_Link">https://clck.ru/</text:a></text:p>
      <text:p text:style-name="Text_20_body">Например, моя длинная ссылка, полученная на шаге 7, сократилась до <text:a xlink:type="simple" xlink:href="https://clck.ru/3AWRFC" text:style-name="Internet_20_link" text:visited-style-name="Visited_20_Internet_20_Link">https://clck.ru/3AWRFC</text:a>.</text:p>
      <text:p text:style-name="Text_20_body"><draw:frame draw:style-name="mediacenter" draw:name="8" text:anchor-type="paragraph" draw:z-index="8" svg:width="15.875cm" svg:height="7.4060225618632cm"><draw:image xlink:href="Pictures/421c247477374103a6160874dc2ae074.png" xlink:type="simple" xlink:show="embed" xlink:actuate="onLoad"/></draw:frame></text:p>
      <text:p text:style-name="Text_20_body">Такую ссылку уже не стыдно отправлять товарищам. <draw:frame draw:style-name="media" draw:name="9" text:anchor-type="as-char" draw:z-index="9" svg:width="0.396875cm" svg:height="0.396875cm"><draw:image xlink:href="Pictures/bcb9728d59b40c659f2dfae83719eaf7.gif" xlink:type="simple" xlink:show="embed" xlink:actuate="onLoad"/></draw:frame></text:p>
      <text:p text:style-name="Text_20_body">Наверх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0" text:anchor-type="as-char" draw:z-index="1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яндекс:получение_прямой_ссылки_на_скачивание_файла_с_яндекс.диска</dc:title>
  </office:meta>
</office:document-meta>
</file>