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759d6975bb15155239c60a3296724a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meshcentral:ошибка_kvm_child_process_has_unexpectedly_exited"/>&lt;a name="top"&gt;&lt;/a&gt;</text:span></text:p>
      <text:h text:style-name="Heading_20_1" text:outline-level="1"><text:bookmark-start text:name="__RefHeading___ошибка_kvm_child_process_has_unexpectedly_exited_1"/><text:bookmark-start text:name="ошибка_kvm_child_process_has_unexpectedly_exited"/>Ошибка KVM child process has unexpectedly exited<text:bookmark-end text:name="__RefHeading___ошибка_kvm_child_process_has_unexpectedly_exited_1"/><text:bookmark-end text:name="ошибка_kvm_child_process_has_unexpectedly_exited"/></text:h>
      <text:p text:style-name="Text_20_body"><text:a xlink:type="simple" xlink:href="http://wiki.mihanik.net/doku.php?id=web-серверы_и_движки:meshcentral:ошибка_kvm_child_process_has_unexpectedly_exited&amp;do=export_pdf" text:style-name="Internet_20_link" text:visited-style-name="Visited_20_Internet_20_Link"> Экспорт в PDF </text:a> </text:p>
      <text:p text:style-name="Text_20_body">Дата создания: 2024/12/24 08:25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ри подключении к удалённому столу Linux возникает ошибка KVM child process has unexpectedly exited.</text:p>
      <text:p text:style-name="Text_20_body"><draw:frame draw:style-name="mediacenter" draw:name="0" text:anchor-type="paragraph" draw:z-index="0" svg:width="15.875cm" svg:height="3.0461254612546cm"><draw:image xlink:href="Pictures/a1759d6975bb15155239c60a3296724a.png" xlink:type="simple" xlink:show="embed" xlink:actuate="onLoad"/></draw:frame>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странить ошибку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В зависимости от того, какая ОС стоит на удалённом ПК, откройте или файл /etc/gdm/custom.conf, или /etc/gdm3/custom.conf</text:p>
      <text:p text:style-name="Text_20_body">Раскомментируйте строчку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2">WaylandEnable</text:span>=false.</text:p>
          </table:table-cell>
        </table:table-row>
      </table:table>
      <text:p text:style-name="Text_20_body">Добавьте следующую строчку в секцию <text:span text:style-name="Strong_20_Emphasis">[daemon]</text:span>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re2">DefaultSession</text:span>=gnome-xorg.desktop</text:p>
          </table:table-cell>
        </table:table-row>
      </table:table>
      <text:p text:style-name="Text_20_body">Получиться следующее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co0"># GDM configuration storage</text:span><text:line-break/> <text:line-break/><text:span text:style-name="highlight_br0">[</text:span>daemon<text:span text:style-name="highlight_br0">]</text:span><text:line-break/><text:span text:style-name="highlight_co0"># Uncomment the line below to force the login screen to use Xorg</text:span><text:line-break/><text:span text:style-name="highlight_re2">WaylandEnable</text:span>=<text:span text:style-name="highlight_kw2">false</text:span><text:line-break/><text:span text:style-name="highlight_re2">DefaultSession</text:span>=gnome-xorg.desktop<text:line-break/> <text:line-break/><text:span text:style-name="highlight_br0">[</text:span>security<text:span text:style-name="highlight_br0">]</text:span><text:line-break/> <text:line-break/><text:span text:style-name="highlight_br0">[</text:span>xdmcp<text:span text:style-name="highlight_br0">]</text:span><text:line-break/> <text:line-break/><text:span text:style-name="highlight_br0">[</text:span>chooser<text:span text:style-name="highlight_br0">]</text:span><text:line-break/> <text:line-break/><text:span text:style-name="highlight_br0">[</text:span>debug<text:span text:style-name="highlight_br0">]</text:span><text:line-break/><text:span text:style-name="highlight_co0"># Uncomment the line below to turn on debugging</text:span><text:line-break/><text:span text:style-name="highlight_co0">#Enable=true</text:span></text:p>
          </table:table-cell>
        </table:table-row>
      </table:table>
      <text:p text:style-name="Text_20_body">Перезагрузите сервер.</text:p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github.com/Ylianst/MeshAgent/issues/135?ysclid=m5272057gn561130023" text:style-name="Internet_20_link" text:visited-style-name="Visited_20_Internet_20_Link">https://github.com/Ylianst/MeshAgent/issues/135?ysclid=m5272057gn561130023</text:a></text:p>
        </text:list-item>
      </text:list>
      <text:p text:style-name="Text_20_body">⇑ Наверх ⇑</text:p>
      <table:table table:style-name="PluginODTAutoStyle_Table_7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8">
            <text:p text:style-name="PluginODTAutoStyle_Paragraph_9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0">
            <text:p text:style-name="PluginODTAutoStyle_Paragraph_11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meshcentral:ошибка_kvm_child_process_has_unexpectedly_exited</dc:title>
  </office:meta>
</office:document-meta>
</file>