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  <manifest:file-entry manifest:media-type="image/png" manifest:full-path="Pictures/ee89ccf6bd37e038e4b7597a59a33c56.png"/>
  <manifest:file-entry manifest:media-type="image/gif" manifest:full-path="Pictures/fc798abc3e1813031733440db1c409c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_37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38" style:family="table-cell">
      <style:paragraph-properties fo:text-align="center"/>
      <style:table-cell-properties fo:padding="0.1cm" fo:border="0.002cm solid #000000"/>
    </style:style>
    <style:style style:name="PluginODTAutoStyle_Paragraph_39" style:family="paragraph">
      <style:paragraph-properties fo:text-align="center" fo:padding="0.1cm"/>
    </style:style>
    <style:style style:name="PluginODTAutoStyle_TableCell_40" style:family="table-cell">
      <style:paragraph-properties fo:text-align="justify"/>
      <style:table-cell-properties fo:padding="0.3cm" fo:border="0.002cm solid #000000"/>
    </style:style>
    <style:style style:name="PluginODTAutoStyle_Paragraph_41" style:family="paragraph">
      <style:paragraph-properties fo:text-align="justify" fo:padding="0.3cm"/>
    </style:style>
    <style:style style:name="PluginODTAutoStyle_Table_4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paragraph-properties fo:text-align="justify"/>
      <style:table-cell-properties fo:padding="0.3cm" fo:border="0.002cm solid #000000"/>
    </style:style>
    <style:style style:name="PluginODTAutoStyle_Paragraph_46" style:family="paragraph">
      <style:paragraph-properties fo:text-align="justify" fo:padding="0.3cm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53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54" style:family="table-cell">
      <style:paragraph-properties fo:text-align="center"/>
      <style:table-cell-properties fo:padding="0.1cm" fo:border="0.002cm solid #000000"/>
    </style:style>
    <style:style style:name="PluginODTAutoStyle_Paragraph_55" style:family="paragraph">
      <style:paragraph-properties fo:text-align="center" fo:padding="0.1cm"/>
    </style:style>
    <style:style style:name="PluginODTAutoStyle_TableCell_56" style:family="table-cell">
      <style:paragraph-properties fo:text-align="justify"/>
      <style:table-cell-properties fo:padding="0.3cm" fo:border="0.002cm solid #000000"/>
    </style:style>
    <style:style style:name="PluginODTAutoStyle_Paragraph_57" style:family="paragraph">
      <style:paragraph-properties fo:text-align="justify" fo:padding="0.3cm"/>
    </style:style>
    <style:style style:name="PluginODTAutoStyle_TableCell_58" style:family="table-cell">
      <style:table-cell-properties fo:border="0.06pt solid #8cacbb" fo:padding="0.049cm" fo:background-color="#f7f9fa"/>
    </style:style>
    <style:style style:name="PluginODTAutoStyle_Paragraph_59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60" style:family="table-cell">
      <style:table-cell-properties fo:border="0.06pt solid #8cacbb" fo:padding="0.049cm" fo:background-color="#f7f9fa"/>
    </style:style>
    <style:style style:name="PluginODTAutoStyle_Paragraph_61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_62" style:family="table">
      <style:table-properties table:align="center" style:shadow="#808080 0.18cm 0.18cm" style:rel-width="88%" style:width="425.2pt"/>
    </style:style>
    <style:style style:name="odt_auto_style_table_column_21_1" style:family="table-column">
      <style:table-column-properties style:column-width="1.5cm"/>
    </style:style>
    <style:style style:name="odt_auto_style_table_column_21_2" style:family="table-column">
      <style:table-column-properties style:column-width="13.5cm"/>
    </style:style>
    <style:style style:name="PluginODTAutoStyle_TableCell_63" style:family="table-cell">
      <style:paragraph-properties fo:text-align="center"/>
      <style:table-cell-properties fo:padding="0.1cm" fo:border="0.002cm solid #000000"/>
    </style:style>
    <style:style style:name="PluginODTAutoStyle_Paragraph_64" style:family="paragraph">
      <style:paragraph-properties fo:text-align="center" fo:padding="0.1cm"/>
    </style:style>
    <style:style style:name="PluginODTAutoStyle_TableCell_65" style:family="table-cell">
      <style:paragraph-properties fo:text-align="justify"/>
      <style:table-cell-properties fo:padding="0.3cm" fo:border="0.002cm solid #000000"/>
    </style:style>
    <style:style style:name="PluginODTAutoStyle_Paragraph_6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meshcentral:установка_meshcentral_в_centos_7"/>&lt;a name="top"&gt;&lt;/a&gt;</text:span></text:p>
      <text:h text:style-name="Heading_20_1" text:outline-level="1"><text:bookmark-start text:name="__RefHeading___установка_meshcentral_в_centos_7_1"/><text:bookmark-start text:name="установка_meshcentral_в_centos_7"/>Установка MeshCentral в Centos 7+<text:bookmark-end text:name="__RefHeading___установка_meshcentral_в_centos_7_1"/><text:bookmark-end text:name="установка_meshcentral_в_centos_7"/></text:h>
      <text:p text:style-name="Text_20_body"><text:a xlink:type="simple" xlink:href="http://wiki.mihanik.net/doku.php?id=web-серверы_и_движки:meshcentral:установка_meshcentral_в_centos_7&amp;do=export_pdf" text:style-name="Internet_20_link" text:visited-style-name="Visited_20_Internet_20_Link">Экспорт в PDF </text:a> </text:p>
      <text:p text:style-name="Text_20_body">Дата создания: 2022/12/05 13:1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пределяем_имя_и_адрес_сервера_в_файле_hosts_2"/><text:bookmark-start text:name="определяем_имя_и_адрес_сервера_в_файле_hosts"/>Определяем имя и адрес сервера в файле hosts<text:bookmark-end text:name="__RefHeading___определяем_имя_и_адрес_сервера_в_файле_hosts_2"/><text:bookmark-end text:name="определяем_имя_и_адрес_сервера_в_файле_hosts"/></text:h>
      <text:p text:style-name="Text_20_body">Добавляем информацию об имени и IP нашего сервера в файл <text:span text:style-name="Strong_20_Emphasis">/etc/hosts</text:span>. </text:p>
      <text:p text:style-name="Text_20_body">Для этого узнаём имя сервера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hostname</text:span></text:p>
          </table:table-cell>
        </table:table-row>
      </table:table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У меня имя сервера получилось такое: <text:span text:style-name="Strong_20_Emphasis">meshcentral.mihanik.net</text:span></text:p>
          </table:table-cell>
        </table:table-row>
      </table:table>
      <text:p text:style-name="Text_20_body">и его адрес в локальной сети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ifconfig</text:span></text:p>
          </table:table-cell>
        </table:table-row>
      </table:table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моём случае адрес оказался таким: <text:span text:style-name="Strong_20_Emphasis">192.168.69.94</text:span></text:p>
          </table:table-cell>
        </table:table-row>
      </table:table>
      <text:p text:style-name="Text_20_body">Теперь добавляем информацию о нашем сервере непосредственно в файл <text:span text:style-name="Strong_20_Emphasis">/etc/hosts</text:span></text:p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<text:span text:style-name="highlight_kw3">echo</text:span> 192.168.69.94 meshcentral meshcentral.mihanik.net <text:span text:style-name="highlight_sy0">&gt;&gt;</text:span> <text:span text:style-name="highlight_sy0">/</text:span>etc<text:span text:style-name="highlight_sy0">/</text:span>hosts</text:p>
          </table:table-cell>
        </table:table-row>
      </table:table>
      <table:table table:style-name="PluginODTAutoStyle_Table_17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8">
            <text:p text:style-name="PluginODTAutoStyle_Paragraph_19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0">
            <text:p text:style-name="PluginODTAutoStyle_Paragraph_21">Важно! <text:line-break/>Если этого не сделать, то чуть позже мы можем получить проблемы при запуске MeshCentral</text:p>
          </table:table-cell>
        </table:table-row>
      </table:table>
      <table:table table:style-name="PluginODTAutoStyle_Table_22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3">
            <text:p text:style-name="PluginODTAutoStyle_Paragraph_24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5">
            <text:p text:style-name="PluginODTAutoStyle_Paragraph_26">Заметьте, что в файл <text:span text:style-name="Strong_20_Emphasis">/etc/hosts</text:span> имя сервера вносится в двух видах: просто имя сервера, имя сервера с указанием его домена!</text:p>
          </table:table-cell>
        </table:table-row>
      </table:table>
      <text:p text:style-name="Text_20_body">Если предположить, что адресация в вашей сети начинается с триады <text:span text:style-name="Strong_20_Emphasis">192.</text:span>, и у вас есть виртуальная сеть <text:span text:style-name="Strong_20_Emphasis">192.168.122.0/24</text:span>, которую не нужно брать в расчёт, то можно всё автоматизировать одной командой</text:p>
      <table:table table:style-name="Table">
        <table:table-column table:style-name="odt_auto_style_table_column_8_1"/>
        <table:table-row>
          <table:table-cell office:value-type="string" table:style-name="PluginODTAutoStyle_TableCell_27">
            <text:p text:style-name="Preformatted_20_Text"><text:span text:style-name="highlight_kw3">echo</text:span> <text:span text:style-name="highlight_sy0">`</text:span><text:span text:style-name="highlight_kw2">ifconfig</text:span> <text:span text:style-name="highlight_sy0">|</text:span> <text:span text:style-name="highlight_kw2">grep</text:span> <text:span text:style-name="highlight_st_h">'192\.[0-9]*\.[0-9]*\.[0-9]*'</text:span> <text:span text:style-name="highlight_re5">-o</text:span> <text:span text:style-name="highlight_sy0">|</text:span> <text:span text:style-name="highlight_kw2">grep</text:span> <text:span text:style-name="highlight_re5">-v</text:span> .255 <text:span text:style-name="highlight_sy0">|</text:span> <text:span text:style-name="highlight_kw2">grep</text:span> <text:span text:style-name="highlight_re5">-v</text:span> .122.<text:span text:style-name="highlight_sy0">`</text:span> <text:span text:style-name="highlight_sy0">`</text:span><text:span text:style-name="highlight_kw2">hostname</text:span><text:span text:style-name="highlight_sy0">`</text:span> <text:span text:style-name="highlight_sy0">&gt;&gt;</text:span><text:s text:c="2"/><text:span text:style-name="highlight_sy0">/</text:span>etc<text:span text:style-name="highlight_sy0">/</text:span>hosts</text:p>
          </table:table-cell>
        </table:table-row>
      </table:table>
      <text:h text:style-name="Heading_20_2" text:outline-level="2"><text:bookmark-start text:name="__RefHeading___устанавливаем_зависимости_3"/><text:bookmark-start text:name="устанавливаем_зависимости"/>Устанавливаем зависимости<text:bookmark-end text:name="__RefHeading___устанавливаем_зависимости_3"/><text:bookmark-end text:name="устанавливаем_зависимости"/></text:h>
      <text:p text:style-name="Text_20_body">Для работы MeshCentral необходимы пакеты nodejs и npm.</text:p>
      <table:table table:style-name="Table">
        <table:table-column table:style-name="odt_auto_style_table_column_9_1"/>
        <table:table-row>
          <table:table-cell office:value-type="string" table:style-name="PluginODTAutoStyle_TableCell_29">
            <text:p text:style-name="Preformatted_20_Text"><text:span text:style-name="highlight_kw2">yum</text:span> <text:span text:style-name="highlight_re5">-y</text:span> <text:span text:style-name="highlight_kw2">install</text:span> nodejs npm</text:p>
          </table:table-cell>
        </table:table-row>
      </table:table>
      <text:h text:style-name="Heading_20_2" text:outline-level="2"><text:bookmark-start text:name="__RefHeading___настроим_межсетевой_экран_4"/><text:bookmark-start text:name="настроим_межсетевой_экран"/>Настроим межсетевой экран<text:bookmark-end text:name="__RefHeading___настроим_межсетевой_экран_4"/><text:bookmark-end text:name="настроим_межсетевой_экран"/></text:h>
      <text:p text:style-name="Text_20_body">Откроем порты 80 (HTTP) и 443 (HTTPS)</text:p>
      <table:table table:style-name="Table">
        <table:table-column table:style-name="odt_auto_style_table_column_10_1"/>
        <table:table-row>
          <table:table-cell office:value-type="string" table:style-name="PluginODTAutoStyle_TableCell_31">
            <text:p text:style-name="Preformatted_20_Text">firewall-cmd <text:span text:style-name="highlight_re5">--add-port</text:span>=<text:span text:style-name="highlight_nu0">80</text:span><text:span text:style-name="highlight_sy0">/</text:span>tcp <text:span text:style-name="highlight_re5">--permanent</text:span><text:line-break/>firewall-cmd <text:span text:style-name="highlight_re5">--add-port</text:span>=<text:span text:style-name="highlight_nu0">443</text:span><text:span text:style-name="highlight_sy0">/</text:span>tcp <text:span text:style-name="highlight_re5">--permanent</text:span><text:line-break/>firewall-cmd <text:span text:style-name="highlight_re5">--reload</text:span></text:p>
          </table:table-cell>
        </table:table-row>
      </table:table>
      <text:h text:style-name="Heading_20_2" text:outline-level="2"><text:bookmark-start text:name="__RefHeading___установим_meshcentral_5"/><text:bookmark-start text:name="установим_meshcentral"/>Установим MeshCentral<text:bookmark-end text:name="__RefHeading___установим_meshcentral_5"/><text:bookmark-end text:name="установим_meshcentral"/></text:h>
      <table:table table:style-name="Table">
        <table:table-column table:style-name="odt_auto_style_table_column_11_1"/>
        <table:table-row>
          <table:table-cell office:value-type="string" table:style-name="PluginODTAutoStyle_TableCell_33">
            <text:p text:style-name="Preformatted_20_Text"><text:span text:style-name="highlight_kw2">mkdir</text:span> <text:span text:style-name="highlight_sy0">/</text:span>opt<text:span text:style-name="highlight_sy0">/</text:span>meshcentral<text:line-break/><text:span text:style-name="highlight_kw3">cd</text:span> <text:span text:style-name="highlight_sy0">/</text:span>opt<text:span text:style-name="highlight_sy0">/</text:span>meshcentral<text:line-break/>npm <text:span text:style-name="highlight_kw2">install</text:span> meshcentral</text:p>
          </table:table-cell>
        </table:table-row>
      </table:table>
      <text:h text:style-name="Heading_20_2" text:outline-level="2"><text:bookmark-start text:name="__RefHeading___делаем_пробный_запуск_meshcentral_6"/><text:bookmark-start text:name="делаем_пробный_запуск_meshcentral"/>Делаем пробный запуск MeshCentral<text:bookmark-end text:name="__RefHeading___делаем_пробный_запуск_meshcentral_6"/><text:bookmark-end text:name="делаем_пробный_запуск_meshcentral"/></text:h>
      <table:table table:style-name="Table">
        <table:table-column table:style-name="odt_auto_style_table_column_12_1"/>
        <table:table-row>
          <table:table-cell office:value-type="string" table:style-name="PluginODTAutoStyle_TableCell_35">
            <text:p text:style-name="Preformatted_20_Text"><text:span text:style-name="highlight_kw3">cd</text:span> <text:span text:style-name="highlight_sy0">/</text:span>opt<text:span text:style-name="highlight_sy0">/</text:span>meshcentral<text:line-break/>node node_modules<text:span text:style-name="highlight_sy0">/</text:span>meshcentral</text:p>
          </table:table-cell>
        </table:table-row>
      </table:table>
      <text:h text:style-name="Heading_20_2" text:outline-level="2"><text:bookmark-start text:name="__RefHeading___проверяем_работу_meshcentral_7"/><text:bookmark-start text:name="проверяем_работу_meshcentral"/>Проверяем работу MeshCentral<text:bookmark-end text:name="__RefHeading___проверяем_работу_meshcentral_7"/><text:bookmark-end text:name="проверяем_работу_meshcentral"/></text:h>
      <text:p text:style-name="Text_20_body">Для проверки работы MeshCentral достаточно подключиться к нему с помощью браузера. В моём случае я открываю в браузере адрес <text:a xlink:type="simple" xlink:href="https://meshcentral.mihanik.net" text:style-name="Internet_20_link" text:visited-style-name="Visited_20_Internet_20_Link">https://meshcentral.mihanik.net</text:a></text:p>
      <text:p text:style-name="Text_20_body"><draw:frame draw:style-name="mediacenter" draw:name="4" text:anchor-type="paragraph" draw:z-index="4" svg:width="15.875cm" svg:height="6.9558303886926cm"><draw:image xlink:href="Pictures/ee89ccf6bd37e038e4b7597a59a33c56.png" xlink:type="simple" xlink:show="embed" xlink:actuate="onLoad"/></draw:frame></text:p>
      <table:table table:style-name="PluginODTAutoStyle_Table_37">
        <table:table-column table:style-name="odt_auto_style_table_column_13_1"/>
        <table:table-column table:style-name="odt_auto_style_table_column_13_2"/>
        <table:table-row>
          <table:table-cell office:value-type="string" table:style-name="PluginODTAutoStyle_TableCell_38">
            <text:p text:style-name="PluginODTAutoStyle_Paragraph_39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0">
            <text:p text:style-name="PluginODTAutoStyle_Paragraph_41">Важно! При первом входе нужно создать учётную запись администратора, которая будет иметь полные права в этой системе.</text:p>
          </table:table-cell>
        </table:table-row>
      </table:table>
      <text:p text:style-name="Text_20_body">После успешного подключения к MeshCentral и создания учётной записи администратора можно остановить его работу переключившись в консоль и подав комбинацию клавишей <text:span text:style-name="Strong_20_Emphasis">&lt;ctrl&gt;+&lt;c&gt;</text:span></text:p>
      <text:h text:style-name="Heading_20_2" text:outline-level="2"><text:bookmark-start text:name="__RefHeading___делаем_минимальные_настройки_meshcentral_8"/><text:bookmark-start text:name="делаем_минимальные_настройки_meshcentral"/>Делаем минимальные настройки MeshCentral<text:bookmark-end text:name="__RefHeading___делаем_минимальные_настройки_meshcentral_8"/><text:bookmark-end text:name="делаем_минимальные_настройки_meshcentral"/></text:h>
      <text:p text:style-name="Text_20_body">Открываем вашим любимым текстовым редактором файл <text:span text:style-name="Strong_20_Emphasis">/opt/meshcentral/meshcentral-data/config.json</text:span>. Мне нравится <text:span text:style-name="Strong_20_Emphasis">mcedit</text:span>, поэтому я подаю команду</text:p>
      <table:table table:style-name="PluginODTAutoStyle_Table_42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43">
            <text:p text:style-name="PluginODTAutoStyle_Paragraph_44"><draw:frame draw:style-name="media" draw:name="6" text:anchor-type="as-char" draw:z-index="6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5">
            <text:p text:style-name="PluginODTAutoStyle_Paragraph_46"><text:span text:style-name="Strong_20_Emphasis">Важно!</text:span> <text:line-break/>Файл с именем <text:span text:style-name="Strong_20_Emphasis">/opt/meshcentral/meshcentral-data/config.json</text:span> создается <text:span text:style-name="Strong_20_Emphasis">ТОЛЬКО ПОСЛЕ ТЕСТОВОГО ЗАПУСКА</text:span>!!! Если вы не делали тестовый запуск, то этого файла вы не найдёте!!!</text:p>
          </table:table-cell>
        </table:table-row>
      </table:table>
      <table:table table:style-name="Table">
        <table:table-column table:style-name="odt_auto_style_table_column_15_1"/>
        <table:table-row>
          <table:table-cell office:value-type="string" table:style-name="PluginODTAutoStyle_TableCell_47">
            <text:p text:style-name="Preformatted_20_Text">mcedit <text:span text:style-name="highlight_sy0">/</text:span>opt<text:span text:style-name="highlight_sy0">/</text:span>meshcentral<text:span text:style-name="highlight_sy0">/</text:span>meshcentral-data<text:span text:style-name="highlight_sy0">/</text:span>config.json</text:p>
          </table:table-cell>
        </table:table-row>
      </table:table>
      <text:p text:style-name="Text_20_body">Ищем в файле раздел <text:span text:style-name="Strong_20_Emphasis">domains</text:span> и указываем там значение <text:span text:style-name="Strong_20_Emphasis">title</text:span></text:p>
      <text:p text:style-name="Text_20_body">В моём случае получилось так:</text:p>
      <table:table table:style-name="Table">
        <table:table-column table:style-name="odt_auto_style_table_column_16_1"/>
        <table:table-row>
          <table:table-cell office:value-type="string" table:style-name="PluginODTAutoStyle_TableCell_49">
            <text:p text:style-name="Preformatted_20_Text"><text:s text:c="2"/><text:span text:style-name="highlight_st0">"domains"</text:span>: <text:span text:style-name="highlight_br0">{</text:span><text:line-break/><text:s text:c="4"/><text:span text:style-name="highlight_st0">""</text:span>: <text:span text:style-name="highlight_br0">{</text:span><text:line-break/><text:s text:c="6"/><text:span text:style-name="highlight_st0">"title"</text:span>: <text:span text:style-name="highlight_st0">"meshcentral.mihanik.net"</text:span>,<text:line-break/><text:s text:c="6"/><text:span text:style-name="highlight_st0">"_title2"</text:span>: <text:span text:style-name="highlight_st0">"Servername"</text:span>,<text:line-break/><text:s text:c="6"/><text:span text:style-name="highlight_st0">"_minify"</text:span>: <text:span text:style-name="highlight_kw2">true</text:span>,<text:line-break/><text:s text:c="6"/><text:span text:style-name="highlight_st0">"_newAccounts"</text:span>: <text:span text:style-name="highlight_kw2">true</text:span>,<text:line-break/><text:s text:c="6"/><text:span text:style-name="highlight_st0">"_userNameIsEmail"</text:span>: <text:span text:style-name="highlight_kw2">true</text:span><text:line-break/><text:s text:c="4"/><text:span text:style-name="highlight_br0">}</text:span></text:p>
          </table:table-cell>
        </table:table-row>
      </table:table>
      <text:p text:style-name="Text_20_body">После этого в разделе <text:span text:style-name="Strong_20_Emphasis">settings</text:span> устанавливаем значение <text:span text:style-name="Strong_20_Emphasis">cert</text:span>.</text:p>
      <text:p text:style-name="Text_20_body">В моём случае получилось так:</text:p>
      <table:table table:style-name="Table">
        <table:table-column table:style-name="odt_auto_style_table_column_17_1"/>
        <table:table-row>
          <table:table-cell office:value-type="string" table:style-name="PluginODTAutoStyle_TableCell_51">
            <text:p text:style-name="Preformatted_20_Text"><text:s text:c="2"/><text:span text:style-name="highlight_st0">"settings"</text:span>: <text:span text:style-name="highlight_br0">{</text:span><text:line-break/><text:s text:c="4"/><text:span text:style-name="highlight_st0">"cert"</text:span>: <text:span text:style-name="highlight_st0">"meshcentral.mihanik.net"</text:span>,<text:line-break/><text:s text:c="4"/><text:span text:style-name="highlight_st0">"_WANonly"</text:span>: <text:span text:style-name="highlight_kw2">true</text:span>,<text:line-break/><text:s text:c="4"/><text:span text:style-name="highlight_st0">"_LANonly"</text:span>: <text:span text:style-name="highlight_kw2">true</text:span>,<text:line-break/><text:s text:c="4"/><text:span text:style-name="highlight_st0">"_sessionKey"</text:span>: <text:span text:style-name="highlight_st0">"MySuperSycretPassw0rd"</text:span>,<text:line-break/><text:s text:c="4"/><text:span text:style-name="highlight_st0">"_port"</text:span>: <text:span text:style-name="highlight_nu0">443</text:span>,<text:line-break/><text:s text:c="4"/><text:span text:style-name="highlight_st0">"_aliasPort"</text:span>: <text:span text:style-name="highlight_nu0">443</text:span>,<text:line-break/><text:s text:c="4"/><text:span text:style-name="highlight_st0">"_redirPort"</text:span>: <text:span text:style-name="highlight_nu0">80</text:span>,<text:line-break/><text:s text:c="4"/><text:span text:style-name="highlight_st0">"_redirAliasPort"</text:span>: <text:span text:style-name="highlight_nu0">80</text:span>,<text:line-break/><text:s text:c="4"/><text:span text:style-name="highlight_st0">"ignoreagenthashcheck"</text:span>: <text:span text:style-name="highlight_kw2">true</text:span><text:line-break/><text:s text:c="2"/><text:span text:style-name="highlight_br0">}</text:span>,</text:p>
          </table:table-cell>
        </table:table-row>
      </table:table>
      <table:table table:style-name="PluginODTAutoStyle_Table_53">
        <table:table-column table:style-name="odt_auto_style_table_column_18_1"/>
        <table:table-column table:style-name="odt_auto_style_table_column_18_2"/>
        <table:table-row>
          <table:table-cell office:value-type="string" table:style-name="PluginODTAutoStyle_TableCell_54">
            <text:p text:style-name="PluginODTAutoStyle_Paragraph_55"><draw:frame draw:style-name="media" draw:name="7" text:anchor-type="as-char" draw:z-index="7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56">
            <text:p text:style-name="PluginODTAutoStyle_Paragraph_57"><text:span text:style-name="Strong_20_Emphasis">Важно!</text:span> <text:line-break/>Если не установить значение <text:span text:style-name="Strong_20_Emphasis">cert</text:span>, то MeshCentral будет работать только в LAN-mode, т.е. сервер и агенты MeshCentral будут друг друга искать <text:span text:style-name="Strong_20_Emphasis">ТОЛЬКО с помощью широковещательных запросов</text:span>, что возможно только в локальной сети. Если же  у вас несколько подсетей и между ними не настроен обмен широковещательными пакетами, то агенты MeshCentral из соседних сетей <text:span text:style-name="Strong_20_Emphasis">НЕ СМОГУТ</text:span> найти сервер MeshCentral и, соответственно, зарегистрироваться на нём.</text:p>
          </table:table-cell>
        </table:table-row>
      </table:table>
      <text:h text:style-name="Heading_20_2" text:outline-level="2"><text:bookmark-start text:name="__RefHeading___настроим_автозапуск_meshcentral_в_качестве_демона_9"/><text:bookmark-start text:name="настроим_автозапуск_meshcentral_в_качестве_демона"/>Настроим автозапуск MeshCentral в качестве демона<text:bookmark-end text:name="__RefHeading___настроим_автозапуск_meshcentral_в_качестве_демона_9"/><text:bookmark-end text:name="настроим_автозапуск_meshcentral_в_качестве_демона"/></text:h>
      <table:table table:style-name="Table">
        <table:table-column table:style-name="odt_auto_style_table_column_19_1"/>
        <table:table-row>
          <table:table-cell office:value-type="string" table:style-name="PluginODTAutoStyle_TableCell_58">
            <text:p text:style-name="Preformatted_20_Text"><text:span text:style-name="highlight_kw2">cat</text:span> <text:span text:style-name="highlight_sy0">&gt;</text:span> <text:span text:style-name="highlight_sy0">/</text:span>usr<text:span text:style-name="highlight_sy0">/</text:span>lib<text:span text:style-name="highlight_sy0">/</text:span>systemd<text:span text:style-name="highlight_sy0">/</text:span>system<text:span text:style-name="highlight_sy0">/</text:span>meshcentral.service <text:span text:style-name="highlight_sy0">&lt;&lt;</text:span>_EOF_<text:line-break/><text:span text:style-name="highlight_br0">[</text:span>Unit<text:span text:style-name="highlight_br0">]</text:span><text:line-break/><text:span text:style-name="highlight_re2">Description</text:span>=My MeshCentral Server<text:line-break/><text:span text:style-name="highlight_re2">After</text:span>=network.target remote-fs.target nss-lookup.target syslog.target<text:line-break/> <text:line-break/><text:span text:style-name="highlight_br0">[</text:span>Service<text:span text:style-name="highlight_br0">]</text:span><text:line-break/><text:span text:style-name="highlight_re2">Type</text:span>=simple<text:line-break/><text:span text:style-name="highlight_re2">LimitNOFILE</text:span>=<text:span text:style-name="highlight_nu0">1000000</text:span><text:line-break/><text:span text:style-name="highlight_re2">ExecStart</text:span>=<text:span text:style-name="highlight_sy0">/</text:span>usr<text:span text:style-name="highlight_sy0">/</text:span>bin<text:span text:style-name="highlight_sy0">/</text:span>node node_modules<text:span text:style-name="highlight_sy0">/</text:span>meshcentral<text:line-break/><text:span text:style-name="highlight_re2">WorkingDirectory</text:span>=<text:span text:style-name="highlight_sy0">/</text:span>opt<text:span text:style-name="highlight_sy0">/</text:span>meshcentral<text:line-break/><text:span text:style-name="highlight_re2">Environment</text:span>=<text:span text:style-name="highlight_re2">NODE_ENV</text:span>=production<text:line-break/><text:span text:style-name="highlight_re2">User</text:span>=root<text:line-break/><text:span text:style-name="highlight_re2">Group</text:span>=root<text:line-break/><text:span text:style-name="highlight_re2">Restart</text:span>=always<text:line-break/><text:span text:style-name="highlight_co0"># Restart service after 10 seconds if node service crashes</text:span><text:line-break/><text:span text:style-name="highlight_re2">RestartSec</text:span>=<text:span text:style-name="highlight_nu0">10</text:span><text:line-break/><text:span text:style-name="highlight_co0"># Set port permissions capability</text:span><text:line-break/><text:span text:style-name="highlight_re2">AmbientCapabilities</text:span>=cap_net_bind_service<text:line-break/><text:span text:style-name="highlight_re2">ExecReload</text:span>=<text:span text:style-name="highlight_sy0">/</text:span>bin<text:span text:style-name="highlight_sy0">/</text:span><text:span text:style-name="highlight_kw3">kill</text:span> <text:span text:style-name="highlight_re5">-s</text:span> HUP<text:s text:c="2"/><text:span text:style-name="highlight_re1">$MAINPID</text:span><text:line-break/><text:span text:style-name="highlight_re2">ExecStop</text:span>=<text:span text:style-name="highlight_sy0">/</text:span>bin<text:span text:style-name="highlight_sy0">/</text:span><text:span text:style-name="highlight_kw3">kill</text:span> <text:span text:style-name="highlight_re5">-s</text:span> QUIT<text:s text:c="2"/><text:span text:style-name="highlight_re1">$MAINPID</text:span><text:line-break/><text:span text:style-name="highlight_re2">TimeoutSec</text:span>=<text:span text:style-name="highlight_nu0">300</text:span><text:line-break/><text:span text:style-name="highlight_re2">KillSignal</text:span>=SIGINT<text:line-break/><text:span text:style-name="highlight_re2">PrivateTmp</text:span>=<text:span text:style-name="highlight_kw2">true</text:span><text:line-break/> <text:line-break/><text:span text:style-name="highlight_br0">[</text:span>Install<text:span text:style-name="highlight_br0">]</text:span><text:line-break/><text:span text:style-name="highlight_re2">WantedBy</text:span>=multi-user.target<text:line-break/>_EOF_<text:line-break/> <text:line-break/>systemctl daemon-reload<text:line-break/>systemctl <text:span text:style-name="highlight_kw3">enable</text:span> meshcentral.service<text:line-break/>systemctl start meshcentral.service</text:p>
          </table:table-cell>
        </table:table-row>
      </table:table>
      <text:h text:style-name="Heading_20_2" text:outline-level="2"><text:bookmark-start text:name="__RefHeading___все_команды_одним_куском_10"/><text:bookmark-start text:name="все_команды_одним_куском"/>Все команды одним куском<text:bookmark-end text:name="__RefHeading___все_команды_одним_куском_10"/><text:bookmark-end text:name="все_команды_одним_куском"/></text:h>
      <table:table table:style-name="Table">
        <table:table-column table:style-name="odt_auto_style_table_column_20_1"/>
        <table:table-row>
          <table:table-cell office:value-type="string" table:style-name="PluginODTAutoStyle_TableCell_60">
            <text:p text:style-name="Preformatted_20_Text"><text:span text:style-name="highlight_co0"># Устанавливаем зависимости</text:span><text:line-break/><text:span text:style-name="highlight_kw2">yum</text:span> <text:span text:style-name="highlight_re5">-y</text:span> <text:span text:style-name="highlight_kw2">install</text:span> nodejs npm<text:line-break/> <text:line-break/><text:span text:style-name="highlight_co0"># Настраиваем межсетевой экран</text:span><text:line-break/>firewall-cmd <text:span text:style-name="highlight_re5">--add-port</text:span>=<text:span text:style-name="highlight_nu0">80</text:span><text:span text:style-name="highlight_sy0">/</text:span>tcp <text:span text:style-name="highlight_re5">--permanent</text:span><text:line-break/>firewall-cmd <text:span text:style-name="highlight_re5">--add-port</text:span>=<text:span text:style-name="highlight_nu0">443</text:span><text:span text:style-name="highlight_sy0">/</text:span>tcp <text:span text:style-name="highlight_re5">--permanent</text:span><text:line-break/>firewall-cmd <text:span text:style-name="highlight_re5">--reload</text:span><text:line-break/> <text:line-break/><text:span text:style-name="highlight_co0"># Устанавливаем meshcentral</text:span><text:line-break/><text:span text:style-name="highlight_kw2">mkdir</text:span> <text:span text:style-name="highlight_sy0">/</text:span>opt<text:span text:style-name="highlight_sy0">/</text:span>meshcentral<text:line-break/><text:span text:style-name="highlight_kw3">cd</text:span> <text:span text:style-name="highlight_sy0">/</text:span>opt<text:span text:style-name="highlight_sy0">/</text:span>meshcentral<text:line-break/>npm <text:span text:style-name="highlight_kw2">install</text:span> meshcentral<text:line-break/> <text:line-break/><text:span text:style-name="highlight_co0"># Тестовый запуск</text:span><text:line-break/>node node_modules<text:span text:style-name="highlight_sy0">/</text:span>meshcentral<text:line-break/> <text:line-break/><text:span text:style-name="highlight_co0"># Делаем настройки meshcentral</text:span><text:line-break/>mcedit <text:span text:style-name="highlight_sy0">/</text:span>opt<text:span text:style-name="highlight_sy0">/</text:span>meshcentral<text:span text:style-name="highlight_sy0">/</text:span>meshcentral-data<text:span text:style-name="highlight_sy0">/</text:span>config.json<text:line-break/> <text:line-break/><text:span text:style-name="highlight_co0"># Настраиваем запуск meshcentral в качестве демона, а потом его запускаем</text:span><text:line-break/><text:span text:style-name="highlight_kw2">cat</text:span> <text:span text:style-name="highlight_sy0">&gt;</text:span> <text:span text:style-name="highlight_sy0">/</text:span>usr<text:span text:style-name="highlight_sy0">/</text:span>lib<text:span text:style-name="highlight_sy0">/</text:span>systemd<text:span text:style-name="highlight_sy0">/</text:span>system<text:span text:style-name="highlight_sy0">/</text:span>meshcentral.service <text:span text:style-name="highlight_sy0">&lt;&lt;</text:span>_EOF_<text:line-break/><text:span text:style-name="highlight_br0">[</text:span>Unit<text:span text:style-name="highlight_br0">]</text:span><text:line-break/><text:span text:style-name="highlight_re2">Description</text:span>=My MeshCentral Server<text:line-break/><text:span text:style-name="highlight_re2">After</text:span>=network.target remote-fs.target nss-lookup.target syslog.target<text:line-break/> <text:line-break/><text:span text:style-name="highlight_br0">[</text:span>Service<text:span text:style-name="highlight_br0">]</text:span><text:line-break/><text:span text:style-name="highlight_re2">Type</text:span>=simple<text:line-break/><text:span text:style-name="highlight_re2">LimitNOFILE</text:span>=<text:span text:style-name="highlight_nu0">1000000</text:span><text:line-break/><text:span text:style-name="highlight_re2">ExecStart</text:span>=<text:span text:style-name="highlight_sy0">/</text:span>usr<text:span text:style-name="highlight_sy0">/</text:span>bin<text:span text:style-name="highlight_sy0">/</text:span>node node_modules<text:span text:style-name="highlight_sy0">/</text:span>meshcentral<text:line-break/><text:span text:style-name="highlight_re2">WorkingDirectory</text:span>=<text:span text:style-name="highlight_sy0">/</text:span>opt<text:span text:style-name="highlight_sy0">/</text:span>meshcentral<text:line-break/><text:span text:style-name="highlight_re2">Environment</text:span>=<text:span text:style-name="highlight_re2">NODE_ENV</text:span>=production<text:line-break/><text:span text:style-name="highlight_re2">User</text:span>=root<text:line-break/><text:span text:style-name="highlight_re2">Group</text:span>=root<text:line-break/><text:span text:style-name="highlight_re2">Restart</text:span>=always<text:line-break/><text:span text:style-name="highlight_co0"># Restart service after 10 seconds if node service crashes</text:span><text:line-break/><text:span text:style-name="highlight_re2">RestartSec</text:span>=<text:span text:style-name="highlight_nu0">10</text:span><text:line-break/><text:span text:style-name="highlight_co0"># Set port permissions capability</text:span><text:line-break/><text:span text:style-name="highlight_re2">AmbientCapabilities</text:span>=cap_net_bind_service<text:line-break/><text:span text:style-name="highlight_re2">ExecReload</text:span>=<text:span text:style-name="highlight_sy0">/</text:span>bin<text:span text:style-name="highlight_sy0">/</text:span><text:span text:style-name="highlight_kw3">kill</text:span> <text:span text:style-name="highlight_re5">-s</text:span> HUP<text:s text:c="2"/><text:span text:style-name="highlight_re1">$MAINPID</text:span><text:line-break/><text:span text:style-name="highlight_re2">ExecStop</text:span>=<text:span text:style-name="highlight_sy0">/</text:span>bin<text:span text:style-name="highlight_sy0">/</text:span><text:span text:style-name="highlight_kw3">kill</text:span> <text:span text:style-name="highlight_re5">-s</text:span> QUIT<text:s text:c="2"/><text:span text:style-name="highlight_re1">$MAINPID</text:span><text:line-break/><text:span text:style-name="highlight_re2">TimeoutSec</text:span>=<text:span text:style-name="highlight_nu0">300</text:span><text:line-break/><text:span text:style-name="highlight_re2">KillSignal</text:span>=SIGINT<text:line-break/><text:span text:style-name="highlight_re2">PrivateTmp</text:span>=<text:span text:style-name="highlight_kw2">true</text:span><text:line-break/> <text:line-break/><text:span text:style-name="highlight_br0">[</text:span>Install<text:span text:style-name="highlight_br0">]</text:span><text:line-break/><text:span text:style-name="highlight_re2">WantedBy</text:span>=multi-user.target<text:line-break/>_EOF_<text:line-break/> <text:line-break/>systemctl daemon-reload<text:line-break/>systemctl <text:span text:style-name="highlight_kw3">enable</text:span> meshcentral.service<text:line-break/>systemctl start meshcentral.service</text:p>
          </table:table-cell>
        </table:table-row>
      </table:table>
      <text:h text:style-name="Heading_20_2" text:outline-level="2"><text:bookmark-start text:name="__RefHeading___всё_11"/><text:bookmark-start text:name="всё"/>Всё<text:bookmark-end text:name="__RefHeading___всё_11"/><text:bookmark-end text:name="всё"/></text:h>
      <text:p text:style-name="Text_20_body">Как видим, всё устанавливается очень просто.</text:p>
      <text:p text:style-name="Text_20_body"><draw:frame draw:style-name="media" draw:name="8" text:anchor-type="as-char" draw:z-index="8" svg:width="0.396875cm" svg:height="0.396875cm"><draw:image xlink:href="Pictures/fc798abc3e1813031733440db1c409ce.gif" xlink:type="simple" xlink:show="embed" xlink:actuate="onLoad"/></draw:frame></text:p>
      <text:h text:style-name="Heading_20_2" text:outline-level="2"><text:bookmark-start text:name="__RefHeading___upd_12"/><text:bookmark-start text:name="upd"/>UPD<text:bookmark-end text:name="__RefHeading___upd_12"/><text:bookmark-end text:name="upd"/></text:h>
      <text:p text:style-name="Text_20_body">С недавнего времени рекомендую устанавливать Meshcentral на Centos 8, т.к разработчик перешёл на использование более новой версии <text:span text:style-name="Strong_20_Emphasis">npm</text:span>, которая по умолчанию отсутствует в Centos 7.</text:p>
      <text:p text:style-name="Text_20_body"> Наверх </text:p>
      <table:table table:style-name="PluginODTAutoStyle_Table_62">
        <table:table-column table:style-name="odt_auto_style_table_column_21_1"/>
        <table:table-column table:style-name="odt_auto_style_table_column_21_2"/>
        <table:table-row>
          <table:table-cell office:value-type="string" table:style-name="PluginODTAutoStyle_TableCell_63">
            <text:p text:style-name="PluginODTAutoStyle_Paragraph_64"><draw:frame draw:style-name="media" draw:name="9" text:anchor-type="as-char" draw:z-index="9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5">
            <text:p text:style-name="PluginODTAutoStyle_Paragraph_6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  <style:style style:name="PluginODTAutoStyle_Table_22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3" style:family="table-cell">
      <style:paragraph-properties fo:text-align="center"/>
      <style:table-cell-properties fo:padding="0.1cm" fo:border="0.002cm solid #000000"/>
    </style:style>
    <style:style style:name="PluginODTAutoStyle_Paragraph_24" style:family="paragraph">
      <style:paragraph-properties fo:text-align="center" fo:padding="0.1cm"/>
    </style:style>
    <style:style style:name="PluginODTAutoStyle_TableCell_25" style:family="table-cell">
      <style:paragraph-properties fo:text-align="justify"/>
      <style:table-cell-properties fo:padding="0.3cm" fo:border="0.002cm solid #000000"/>
    </style:style>
    <style:style style:name="PluginODTAutoStyle_Paragraph_26" style:family="paragraph">
      <style:paragraph-properties fo:text-align="justify" fo:padding="0.3cm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31" style:family="table-cell">
      <style:table-cell-properties fo:border="0.06pt solid #8cacbb" fo:padding="0.049cm" fo:background-color="#f7f9fa"/>
    </style:style>
    <style:style style:name="PluginODTAutoStyle_Paragraph_3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3" style:family="table-cell">
      <style:table-cell-properties fo:border="0.06pt solid #8cacbb" fo:padding="0.049cm" fo:background-color="#f7f9fa"/>
    </style:style>
    <style:style style:name="PluginODTAutoStyle_Paragraph_34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5" style:family="table-cell">
      <style:table-cell-properties fo:border="0.06pt solid #8cacbb" fo:padding="0.049cm" fo:background-color="#f7f9fa"/>
    </style:style>
    <style:style style:name="PluginODTAutoStyle_Paragraph_36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_37" style:family="table">
      <style:table-properties table:align="center" style:shadow="#808080 0.18cm 0.18cm" style:rel-width="88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38" style:family="table-cell">
      <style:paragraph-properties fo:text-align="center"/>
      <style:table-cell-properties fo:padding="0.1cm" fo:border="0.002cm solid #000000"/>
    </style:style>
    <style:style style:name="PluginODTAutoStyle_Paragraph_39" style:family="paragraph">
      <style:paragraph-properties fo:text-align="center" fo:padding="0.1cm"/>
    </style:style>
    <style:style style:name="PluginODTAutoStyle_TableCell_40" style:family="table-cell">
      <style:paragraph-properties fo:text-align="justify"/>
      <style:table-cell-properties fo:padding="0.3cm" fo:border="0.002cm solid #000000"/>
    </style:style>
    <style:style style:name="PluginODTAutoStyle_Paragraph_41" style:family="paragraph">
      <style:paragraph-properties fo:text-align="justify" fo:padding="0.3cm"/>
    </style:style>
    <style:style style:name="PluginODTAutoStyle_Table_4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paragraph-properties fo:text-align="justify"/>
      <style:table-cell-properties fo:padding="0.3cm" fo:border="0.002cm solid #000000"/>
    </style:style>
    <style:style style:name="PluginODTAutoStyle_Paragraph_46" style:family="paragraph">
      <style:paragraph-properties fo:text-align="justify" fo:padding="0.3cm"/>
    </style:style>
    <style:style style:name="PluginODTAutoStyle_TableCell_47" style:family="table-cell">
      <style:table-cell-properties fo:border="0.06pt solid #8cacbb" fo:padding="0.049cm" fo:background-color="#f7f9fa"/>
    </style:style>
    <style:style style:name="PluginODTAutoStyle_Paragraph_4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Cell_49" style:family="table-cell">
      <style:table-cell-properties fo:border="0.06pt solid #8cacbb" fo:padding="0.049cm" fo:background-color="#f7f9fa"/>
    </style:style>
    <style:style style:name="PluginODTAutoStyle_Paragraph_50" style:family="paragraph">
      <style:paragraph-properties fo:padding="0.049cm"/>
    </style:style>
    <style:style style:name="odt_auto_style_table_column_16_1" style:family="table-column">
      <style:table-column-properties style:column-width="481.89pt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51" style:family="table-cell">
      <style:table-cell-properties fo:border="0.06pt solid #8cacbb" fo:padding="0.049cm" fo:background-color="#f7f9fa"/>
    </style:style>
    <style:style style:name="PluginODTAutoStyle_Paragraph_52" style:family="paragraph">
      <style:paragraph-properties fo:padding="0.049cm"/>
    </style:style>
    <style:style style:name="odt_auto_style_table_column_17_1" style:family="table-column">
      <style:table-column-properties style:column-width="481.89pt"/>
    </style:style>
    <style:style style:name="PluginODTAutoStyle_Table_53" style:family="table">
      <style:table-properties table:align="center" style:shadow="#808080 0.18cm 0.18cm" style:rel-width="88%" style:width="425.2pt"/>
    </style:style>
    <style:style style:name="odt_auto_style_table_column_18_1" style:family="table-column">
      <style:table-column-properties style:column-width="1.5cm"/>
    </style:style>
    <style:style style:name="odt_auto_style_table_column_18_2" style:family="table-column">
      <style:table-column-properties style:column-width="13.5cm"/>
    </style:style>
    <style:style style:name="PluginODTAutoStyle_TableCell_54" style:family="table-cell">
      <style:paragraph-properties fo:text-align="center"/>
      <style:table-cell-properties fo:padding="0.1cm" fo:border="0.002cm solid #000000"/>
    </style:style>
    <style:style style:name="PluginODTAutoStyle_Paragraph_55" style:family="paragraph">
      <style:paragraph-properties fo:text-align="center" fo:padding="0.1cm"/>
    </style:style>
    <style:style style:name="PluginODTAutoStyle_TableCell_56" style:family="table-cell">
      <style:paragraph-properties fo:text-align="justify"/>
      <style:table-cell-properties fo:padding="0.3cm" fo:border="0.002cm solid #000000"/>
    </style:style>
    <style:style style:name="PluginODTAutoStyle_Paragraph_57" style:family="paragraph">
      <style:paragraph-properties fo:text-align="justify" fo:padding="0.3cm"/>
    </style:style>
    <style:style style:name="PluginODTAutoStyle_TableCell_58" style:family="table-cell">
      <style:table-cell-properties fo:border="0.06pt solid #8cacbb" fo:padding="0.049cm" fo:background-color="#f7f9fa"/>
    </style:style>
    <style:style style:name="PluginODTAutoStyle_Paragraph_59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60" style:family="table-cell">
      <style:table-cell-properties fo:border="0.06pt solid #8cacbb" fo:padding="0.049cm" fo:background-color="#f7f9fa"/>
    </style:style>
    <style:style style:name="PluginODTAutoStyle_Paragraph_61" style:family="paragraph">
      <style:paragraph-properties fo:padding="0.049cm"/>
    </style:style>
    <style:style style:name="odt_auto_style_table_column_20_1" style:family="table-column">
      <style:table-column-properties style:column-width="481.89pt"/>
    </style:style>
    <style:style style:name="PluginODTAutoStyle_Table_62" style:family="table">
      <style:table-properties table:align="center" style:shadow="#808080 0.18cm 0.18cm" style:rel-width="88%" style:width="425.2pt"/>
    </style:style>
    <style:style style:name="odt_auto_style_table_column_21_1" style:family="table-column">
      <style:table-column-properties style:column-width="1.5cm"/>
    </style:style>
    <style:style style:name="odt_auto_style_table_column_21_2" style:family="table-column">
      <style:table-column-properties style:column-width="13.5cm"/>
    </style:style>
    <style:style style:name="PluginODTAutoStyle_TableCell_63" style:family="table-cell">
      <style:paragraph-properties fo:text-align="center"/>
      <style:table-cell-properties fo:padding="0.1cm" fo:border="0.002cm solid #000000"/>
    </style:style>
    <style:style style:name="PluginODTAutoStyle_Paragraph_64" style:family="paragraph">
      <style:paragraph-properties fo:text-align="center" fo:padding="0.1cm"/>
    </style:style>
    <style:style style:name="PluginODTAutoStyle_TableCell_65" style:family="table-cell">
      <style:paragraph-properties fo:text-align="justify"/>
      <style:table-cell-properties fo:padding="0.3cm" fo:border="0.002cm solid #000000"/>
    </style:style>
    <style:style style:name="PluginODTAutoStyle_Paragraph_6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meshcentral:установка_meshcentral_в_centos_7</dc:title>
  </office:meta>
</office:document-meta>
</file>