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4512ab14fccaae7e9f0a4141e92ab8.png"/>
  <manifest:file-entry manifest:media-type="image/png" manifest:full-path="Pictures/6c66423270043e0df036aaac15989654.png"/>
  <manifest:file-entry manifest:media-type="image/png" manifest:full-path="Pictures/b6daa2aad25b3c26bd01db3bcea84beb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owncloud:как_поделиться_папкой"/>&lt;a name="top"&gt;&lt;/a&gt;</text:span></text:p>
      <text:h text:style-name="Heading_20_1" text:outline-level="1"><text:bookmark-start text:name="__RefHeading___как_поделиться_папкой_1"/><text:bookmark-start text:name="как_поделиться_папкой"/>Как поделиться папкой<text:bookmark-end text:name="__RefHeading___как_поделиться_папкой_1"/><text:bookmark-end text:name="как_поделиться_папкой"/></text:h>
      <text:p text:style-name="Text_20_body"><text:a xlink:type="simple" xlink:href="http://wiki.mihanik.net/doku.php?id=3_администрирование_веб-ресурсов:owncloud:как_поделиться_папкой&amp;do=export_pdf" text:style-name="Internet_20_link" text:visited-style-name="Visited_20_Internet_20_Link"> Экспорт в PDF </text:a> 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Автор страницы: mihanik <text:line-break/>
Дата создания: 2021/09/29 13:27 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Есть некая папка в OwnCloud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Поделиться этой папкой с коллегой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.<text:bookmark-end text:name="__RefHeading___шаг_1_5"/><text:bookmark-end text:name="шаг_1"/></text:h>
      <text:p text:style-name="Text_20_body">Кликаем по папке правой кнопкой мыши...</text:p>
      <text:p text:style-name="Text_20_body"><draw:frame draw:style-name="mediacenter" draw:name="0" text:anchor-type="paragraph" draw:z-index="0" svg:width="15.875cm" svg:height="16.718599033816cm"><draw:image xlink:href="Pictures/254512ab14fccaae7e9f0a4141e92ab8.png" xlink:type="simple" xlink:show="embed" xlink:actuate="onLoad"/></draw:frame></text:p>
      <text:h text:style-name="Heading_20_3" text:outline-level="3"><text:bookmark-start text:name="__RefHeading___шаг_2_6"/><text:bookmark-start text:name="шаг_2"/>Шаг 2.<text:bookmark-end text:name="__RefHeading___шаг_2_6"/><text:bookmark-end text:name="шаг_2"/></text:h>
      <text:p text:style-name="Text_20_body">Начинаем печатать имя пользователя OwnCloud, потом выбираем его...</text:p>
      <text:p text:style-name="Text_20_body"><draw:frame draw:style-name="mediacenter" draw:name="1" text:anchor-type="paragraph" draw:z-index="1" svg:width="15.875cm" svg:height="12.529869659667cm"><draw:image xlink:href="Pictures/6c66423270043e0df036aaac15989654.png" xlink:type="simple" xlink:show="embed" xlink:actuate="onLoad"/></draw:frame></text:p>
      <text:h text:style-name="Heading_20_3" text:outline-level="3"><text:bookmark-start text:name="__RefHeading___шаг_3_7"/><text:bookmark-start text:name="шаг_3"/>Шаг 3.<text:bookmark-end text:name="__RefHeading___шаг_3_7"/><text:bookmark-end text:name="шаг_3"/></text:h>
      <text:p text:style-name="Text_20_body">Настраиваем права доступа.</text:p>
      <text:p text:style-name="Text_20_body"><draw:frame draw:style-name="mediacenter" draw:name="2" text:anchor-type="paragraph" draw:z-index="2" svg:width="15.875cm" svg:height="12.557148040639cm"><draw:image xlink:href="Pictures/b6daa2aad25b3c26bd01db3bcea84beb.png" xlink:type="simple" xlink:show="embed" xlink:actuate="onLoad"/></draw:frame></text:p>
      <text:h text:style-name="Heading_20_3" text:outline-level="3"><text:bookmark-start text:name="__RefHeading___всё_8"/><text:bookmark-start text:name="всё"/>Всё.<text:bookmark-end text:name="__RefHeading___всё_8"/><text:bookmark-end text:name="всё"/></text:h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owncloud:как_поделиться_папкой</dc:title>
  </office:meta>
</office:document-meta>
</file>