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9ac6e9aeff9c53d4c2df7996dc8582.png"/>
  <manifest:file-entry manifest:media-type="image/png" manifest:full-path="Pictures/66cf3dc6a22b83fac7b38079a078038d.png"/>
  <manifest:file-entry manifest:media-type="image/png" manifest:full-path="Pictures/970fbb1bc16947c899c955eafbfb70b3.png"/>
  <manifest:file-entry manifest:media-type="image/png" manifest:full-path="Pictures/0bb778f808614e2dec3d267e15924cd8.png"/>
  <manifest:file-entry manifest:media-type="image/png" manifest:full-path="Pictures/2595003cf849e0c75cbbbeffbe3b78cd.png"/>
  <manifest:file-entry manifest:media-type="image/png" manifest:full-path="Pictures/fa5cc1987c63a1f5f989c1ecfcddd20a.png"/>
  <manifest:file-entry manifest:media-type="image/png" manifest:full-path="Pictures/ee8f839cd65813a097e71f481cc3602f.png"/>
  <manifest:file-entry manifest:media-type="image/png" manifest:full-path="Pictures/186b939ec81322301c6cb6049915427b.png"/>
  <manifest:file-entry manifest:media-type="image/png" manifest:full-path="Pictures/cadeaccbb13c74154e6c5d70891546c1.png"/>
  <manifest:file-entry manifest:media-type="image/png" manifest:full-path="Pictures/da63eff5e35771f1b4b13214f6518cac.png"/>
  <manifest:file-entry manifest:media-type="image/png" manifest:full-path="Pictures/bd79566640ca2ee2b3a7484d75dc10f3.png"/>
  <manifest:file-entry manifest:media-type="image/png" manifest:full-path="Pictures/f08c7b1cea8818f1b21f74a47c9ef5b6.png"/>
  <manifest:file-entry manifest:media-type="image/png" manifest:full-path="Pictures/75e77d00f95a6a3871c48c09f0c49a5f.png"/>
  <manifest:file-entry manifest:media-type="image/png" manifest:full-path="Pictures/ad3e3e9482e14a4b13c4bc9178e8015d.png"/>
  <manifest:file-entry manifest:media-type="image/png" manifest:full-path="Pictures/76e7687aa94946628fbeef5a58139b03.png"/>
  <manifest:file-entry manifest:media-type="image/png" manifest:full-path="Pictures/f049505be36627a7459dd28e1eea13b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paragraph-properties fo:text-align="justify"/>
      <style:table-cell-properties fo:padding="0.3cm" fo:border="0.002cm solid #000000"/>
    </style:style>
    <style:style style:name="PluginODTAutoStyle_Paragraph_10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web-серверы_и_движки:owncloud:настройка_owncloud-клиента"/>&lt;a name="top"&gt;&lt;/a&gt;</text:span></text:p>
      <text:h text:style-name="Heading_20_1" text:outline-level="1"><text:bookmark-start text:name="__RefHeading___настройка_owncloud-клиента_1"/><text:bookmark-start text:name="настройка_owncloud-клиента"/>Настройка OwnCloud-клиента<text:bookmark-end text:name="__RefHeading___настройка_owncloud-клиента_1"/><text:bookmark-end text:name="настройка_owncloud-клиента"/></text:h>
      <text:p text:style-name="Text_20_body"><text:a xlink:type="simple" xlink:href="http://wiki.mihanik.net/doku.php?id=web-серверы_и_движки:owncloud:настройка_owncloud-клиента&amp;do=export_pdf" text:style-name="Internet_20_link" text:visited-style-name="Visited_20_Internet_20_Link"> Экспорт в PDF </text:a> </text:p>
      <text:p text:style-name="Text_20_body">Дата создания: 2025/06/24 16:10 (C) mihanik</text:p>
      <text:p text:style-name="Text_20_body"><text:span text:style-name="Source_20_Text">&lt;a href='javascript:history.back();'&gt;&lt;img src=/lib/exe/fetch.php/level_up.png height=35 width=50&gt;&lt;/a&gt;</text:span></text:p>
      <text:h text:style-name="Heading_20_2" text:outline-level="2"><text:bookmark-start text:name="__RefHeading___дано_2"/><text:bookmark-start text:name="дано"/>Дано<text:bookmark-end text:name="__RefHeading___дано_2"/><text:bookmark-end text:name="дано"/></text:h>
      <text:p text:style-name="Text_20_body">Вы <text:a xlink:type="simple" xlink:href="https://wiki.mihanik.net/doku.php/web-%D1%81%D0%B5%D1%80%D0%B2%D0%B5%D1%80%D1%8B_%D0%B8_%D0%B4%D0%B2%D0%B8%D0%B6%D0%BA%D0%B8:owncloud:%D1%83%D1%81%D1%82%D0%B0%D0%BD%D0%BE%D0%B2%D0%BA%D0%B0_owncloud-%D0%BA%D0%BB%D0%B8%D0%B5%D0%BD%D1%82%D0%B0" text:style-name="Internet_20_link" text:visited-style-name="Visited_20_Internet_20_Link">установили на свой ПК ownCloud-клиента</text:a>.</text:p>
      <text:h text:style-name="Heading_20_2" text:outline-level="2"><text:bookmark-start text:name="__RefHeading___надо_3"/><text:bookmark-start text:name="надо"/>Надо<text:bookmark-end text:name="__RefHeading___надо_3"/><text:bookmark-end text:name="надо"/></text:h>
      <text:p text:style-name="Text_20_body">Нужно настроить его на работу с вашим сервером <text:span text:style-name="Strong_20_Emphasis">ownCloud</text:span>.</text:p>
      <text:h text:style-name="Heading_20_2" text:outline-level="2"><text:bookmark-start text:name="__RefHeading___решение_4"/><text:bookmark-start text:name="решение"/>Решение<text:bookmark-end text:name="__RefHeading___решение_4"/><text:bookmark-end text:name="решение"/></text:h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Принцип работы клиента <text:span text:style-name="Strong_20_Emphasis">ownCloud</text:span> чем-то похож на принцип работы программы <text:span text:style-name="Strong_20_Emphasis">Яндекс.Диск</text:span>.</text:p>
          </table:table-cell>
        </table:table-row>
      </table:table>
      <text:h text:style-name="Heading_20_3" text:outline-level="3"><text:bookmark-start text:name="__RefHeading___шаг_1_5"/><text:bookmark-start text:name="шаг_1"/>Шаг 1<text:bookmark-end text:name="__RefHeading___шаг_1_5"/><text:bookmark-end text:name="шаг_1"/></text:h>
      <text:p text:style-name="Text_20_body">Дважды кликните по ярлычку программы-клиента.</text:p>
      <text:p text:style-name="Text_20_body"><draw:frame draw:style-name="mediacenter" draw:name="1" text:anchor-type="paragraph" draw:z-index="1" svg:width="15.875cm" svg:height="11.90625cm"><draw:image xlink:href="Pictures/66cf3dc6a22b83fac7b38079a078038d.png" xlink:type="simple" xlink:show="embed" xlink:actuate="onLoad"/></draw:frame></text:p>
      <text:h text:style-name="Heading_20_3" text:outline-level="3"><text:bookmark-start text:name="__RefHeading___шаг_2_6"/><text:bookmark-start text:name="шаг_2"/>Шаг 2<text:bookmark-end text:name="__RefHeading___шаг_2_6"/><text:bookmark-end text:name="шаг_2"/></text:h>
      <text:p text:style-name="Text_20_body">При первом запуске программы должен начать работать помощник настройки программы</text:p>
      <text:p text:style-name="Text_20_body"><draw:frame draw:style-name="mediacenter" draw:name="2" text:anchor-type="paragraph" draw:z-index="2" svg:width="15.875cm" svg:height="11.90625cm"><draw:image xlink:href="Pictures/970fbb1bc16947c899c955eafbfb70b3.png" xlink:type="simple" xlink:show="embed" xlink:actuate="onLoad"/></draw:frame></text:p>
      <text:p text:style-name="Text_20_body">Если помощник не стартовал, запустите его вручную, кликнув по «плюсику» в верхнем левом углу программы</text:p>
      <text:p text:style-name="Text_20_body"><draw:frame draw:style-name="mediacenter" draw:name="3" text:anchor-type="paragraph" draw:z-index="3" svg:width="15.875cm" svg:height="11.90625cm"><draw:image xlink:href="Pictures/0bb778f808614e2dec3d267e15924cd8.png" xlink:type="simple" xlink:show="embed" xlink:actuate="onLoad"/></draw:frame></text:p>
      <text:h text:style-name="Heading_20_3" text:outline-level="3"><text:bookmark-start text:name="__RefHeading___шаг_3_7"/><text:bookmark-start text:name="шаг_3"/>Шаг 3<text:bookmark-end text:name="__RefHeading___шаг_3_7"/><text:bookmark-end text:name="шаг_3"/></text:h>
      <text:p text:style-name="Text_20_body">Укажите адрес сервера (1) и нажмите «<text:span text:style-name="Strong_20_Emphasis">Next</text:span>» (2).</text:p>
      <text:p text:style-name="Text_20_body"><draw:frame draw:style-name="mediacenter" draw:name="4" text:anchor-type="paragraph" draw:z-index="4" svg:width="15.875cm" svg:height="11.90625cm"><draw:image xlink:href="Pictures/2595003cf849e0c75cbbbeffbe3b78cd.png" xlink:type="simple" xlink:show="embed" xlink:actuate="onLoad"/></draw:frame></text:p>
      <text:p text:style-name="Text_20_body">Если адрес вашего сервера начинается с <text:span text:style-name="Strong_20_Emphasis">http</text:span> (1), а не с <text:span text:style-name="Strong_20_Emphasis">https</text:span>, то может появится предупреждение. Нажмите кнопку «<text:span text:style-name="Strong_20_Emphasis">Подтвердите</text:span>» (2).</text:p>
      <text:p text:style-name="Text_20_body"><draw:frame draw:style-name="mediacenter" draw:name="5" text:anchor-type="paragraph" draw:z-index="5" svg:width="15.875cm" svg:height="11.90625cm"><draw:image xlink:href="Pictures/fa5cc1987c63a1f5f989c1ecfcddd20a.png" xlink:type="simple" xlink:show="embed" xlink:actuate="onLoad"/></draw:frame></text:p>
      <text:h text:style-name="Heading_20_3" text:outline-level="3"><text:bookmark-start text:name="__RefHeading___шаг_4_8"/><text:bookmark-start text:name="шаг_4"/>Шаг 4<text:bookmark-end text:name="__RefHeading___шаг_4_8"/><text:bookmark-end text:name="шаг_4"/></text:h>
      <text:p text:style-name="Text_20_body">Укажите ваш логин (1) и пароль (2) на сервере с <text:span text:style-name="Strong_20_Emphasis">ownCloud</text:span>, а потом нажмите кнопку «<text:span text:style-name="Strong_20_Emphasis">Next</text:span>» (3).</text:p>
      <text:p text:style-name="Text_20_body"><draw:frame draw:style-name="mediacenter" draw:name="6" text:anchor-type="paragraph" draw:z-index="6" svg:width="15.875cm" svg:height="11.90625cm"><draw:image xlink:href="Pictures/ee8f839cd65813a097e71f481cc3602f.png" xlink:type="simple" xlink:show="embed" xlink:actuate="onLoad"/></draw:frame></text:p>
      <text:h text:style-name="Heading_20_3" text:outline-level="3"><text:bookmark-start text:name="__RefHeading___шаг_5_9"/><text:bookmark-start text:name="шаг_5"/>Шаг 5<text:bookmark-end text:name="__RefHeading___шаг_5_9"/><text:bookmark-end text:name="шаг_5"/></text:h>
      <text:p text:style-name="Text_20_body">На этом шаге можно закончить настройку программы, нажав кнопку «<text:span text:style-name="Strong_20_Emphasis">Finish</text:span>» (2), но я настоятельно рекомендую  посмотреть на расширенные настройки (1)</text:p>
      <text:p text:style-name="Text_20_body"><draw:frame draw:style-name="mediacenter" draw:name="7" text:anchor-type="paragraph" draw:z-index="7" svg:width="15.875cm" svg:height="11.90625cm"><draw:image xlink:href="Pictures/186b939ec81322301c6cb6049915427b.png" xlink:type="simple" xlink:show="embed" xlink:actuate="onLoad"/></draw:frame></text:p>
      <text:p text:style-name="Text_20_body">Рекомендую использовать «<text:span text:style-name="Strong_20_Emphasis">виртуальные файлы</text:span>» (1). Это позволит экономить место на диске. Кроме того, рекомендую выбрать место расположения папки с <text:span text:style-name="Strong_20_Emphasis">ownCloud</text:span> (2). Можно, например, на диске D: создать папку, которая будет использоваться для синхронизации файлов с вашим сервером <text:span text:style-name="Strong_20_Emphasis">ownCloud</text:span>.</text:p>
      <text:p text:style-name="Text_20_body"><draw:frame draw:style-name="mediacenter" draw:name="8" text:anchor-type="paragraph" draw:z-index="8" svg:width="15.875cm" svg:height="11.90625cm"><draw:image xlink:href="Pictures/cadeaccbb13c74154e6c5d70891546c1.png" xlink:type="simple" xlink:show="embed" xlink:actuate="onLoad"/></draw:frame></text:p>
      <text:p text:style-name="Text_20_body">Указываете расположение папки, а потом нажимаете «<text:span text:style-name="Strong_20_Emphasis">Выбор папки</text:span>» (1). Завершаете настройку программы нажав кнопку «<text:span text:style-name="Strong_20_Emphasis">Finish</text:span>».</text:p>
      <text:p text:style-name="Text_20_body"><draw:frame draw:style-name="mediacenter" draw:name="9" text:anchor-type="paragraph" draw:z-index="9" svg:width="15.875cm" svg:height="11.90625cm"><draw:image xlink:href="Pictures/da63eff5e35771f1b4b13214f6518cac.png" xlink:type="simple" xlink:show="embed" xlink:actuate="onLoad"/></draw:frame></text:p>
      <text:h text:style-name="Heading_20_3" text:outline-level="3"><text:bookmark-start text:name="__RefHeading___шаг_6_10"/><text:bookmark-start text:name="шаг_6"/>Шаг 6.<text:bookmark-end text:name="__RefHeading___шаг_6_10"/><text:bookmark-end text:name="шаг_6"/></text:h>
      <text:p text:style-name="Text_20_body">Программа настроена и работает.</text:p>
      <text:p text:style-name="Text_20_body">Если появится предупреждение о несовместимости версии клиента и сервера (1) не пугайтесь. Всё должно работать. Зелёная галочка (2) показывает, что клиент <text:span text:style-name="Strong_20_Emphasis">ownCloud</text:span> настроен и работает.</text:p>
      <text:p text:style-name="Text_20_body"><draw:frame draw:style-name="mediacenter" draw:name="10" text:anchor-type="paragraph" draw:z-index="10" svg:width="15.875cm" svg:height="11.90625cm"><draw:image xlink:href="Pictures/bd79566640ca2ee2b3a7484d75dc10f3.png" xlink:type="simple" xlink:show="embed" xlink:actuate="onLoad"/></draw:frame></text:p>
      <text:p text:style-name="Text_20_body">Если открыть «<text:span text:style-name="Strong_20_Emphasis">Проводник</text:span>» Windows вы увидите ссылку на папку <text:span text:style-name="Strong_20_Emphasis">ownCloud</text:span> (1).</text:p>
      <text:p text:style-name="Text_20_body"><draw:frame draw:style-name="mediacenter" draw:name="11" text:anchor-type="paragraph" draw:z-index="11" svg:width="15.875cm" svg:height="11.90625cm"><draw:image xlink:href="Pictures/f08c7b1cea8818f1b21f74a47c9ef5b6.png" xlink:type="simple" xlink:show="embed" xlink:actuate="onLoad"/></draw:frame></text:p>
      <text:p text:style-name="Text_20_body">Если кликнуть по этой ссылке (1) можно увидеть ваши файлы, расположенные на сервере ownCloud (2).</text:p>
      <text:p text:style-name="Text_20_body"><draw:frame draw:style-name="mediacenter" draw:name="12" text:anchor-type="paragraph" draw:z-index="12" svg:width="15.875cm" svg:height="11.90625cm"><draw:image xlink:href="Pictures/75e77d00f95a6a3871c48c09f0c49a5f.png" xlink:type="simple" xlink:show="embed" xlink:actuate="onLoad"/></draw:frame></text:p>
      <text:p text:style-name="Text_20_body">Этот ярлык можно вынести на рабочий стол. Для этого нужно:</text:p>
      <text:list text:style-name="Numbering_20_1" text:continue-numbering="false">
        <text:list-item>
          <text:p text:style-name="Numbering_20_1_Content_First"> <text:span text:style-name="Strong_20_Emphasis">правой</text:span> кнопкой мыши кликнуть по ссылке;</text:p>
        </text:list-item>
        <text:list-item>
          <text:p text:style-name="Numbering_20_1_Content"> в выпадающем меню выбрать пункт «Отправить»;</text:p>
        </text:list-item>
        <text:list-item>
          <text:p text:style-name="Numbering_20_1_Content_Last"> в дополнительном меню выбрать «Рабочий стол».</text:p>
        </text:list-item>
      </text:list>
      <text:p text:style-name="Text_20_body"><draw:frame draw:style-name="mediacenter" draw:name="13" text:anchor-type="paragraph" draw:z-index="13" svg:width="15.875cm" svg:height="11.90625cm"><draw:image xlink:href="Pictures/ad3e3e9482e14a4b13c4bc9178e8015d.png" xlink:type="simple" xlink:show="embed" xlink:actuate="onLoad"/></draw:frame></text:p>
      <text:p text:style-name="Text_20_body">В итоге у вас получится что-то вроде этого:</text:p>
      <text:list text:style-name="Numbering_20_1" text:continue-numbering="false">
        <text:list-item>
          <text:p text:style-name="Numbering_20_1_Content_First"> ярлычок программы <text:span text:style-name="Strong_20_Emphasis">ownCloud</text:span>;</text:p>
        </text:list-item>
        <text:list-item>
          <text:p text:style-name="Numbering_20_1_Content_Last"> ссылка на папку с файлами <text:span text:style-name="Strong_20_Emphasis">ownCloud</text:span>.</text:p>
        </text:list-item>
      </text:list>
      <text:p text:style-name="Text_20_body"><draw:frame draw:style-name="mediacenter" draw:name="14" text:anchor-type="paragraph" draw:z-index="14" svg:width="15.875cm" svg:height="11.90625cm"><draw:image xlink:href="Pictures/76e7687aa94946628fbeef5a58139b03.png" xlink:type="simple" xlink:show="embed" xlink:actuate="onLoad"/></draw:frame></text:p>
      <text:p text:style-name="Text_20_body">Рекомендую переименовать ярлычки (1) и (2) для того, чтобы в дальнейшем избежать путаницы.</text:p>
      <text:p text:style-name="Text_20_body">Замечу, что во время работы <text:span text:style-name="Strong_20_Emphasis">ownCloud</text:span> иконка программы отображается в трее рядом с часами (3).</text:p>
      <text:p text:style-name="Text_20_body"><draw:frame draw:style-name="mediacenter" draw:name="15" text:anchor-type="paragraph" draw:z-index="15" svg:width="15.875cm" svg:height="11.90625cm"><draw:image xlink:href="Pictures/f049505be36627a7459dd28e1eea13be.png" xlink:type="simple" xlink:show="embed" xlink:actuate="onLoad"/></draw:frame></text:p>
      <text:h text:style-name="Heading_20_2" text:outline-level="2"><text:bookmark-start text:name="__RefHeading___видео_11"/><text:bookmark-start text:name="видео"/>Видео<text:bookmark-end text:name="__RefHeading___видео_11"/><text:bookmark-end text:name="видео"/></text:h>
      <text:p text:style-name="Text_20_body"><text:span text:style-name="Source_20_Text">
&lt;iframe src="https://vkvideo.ru/video_ext.php?oid=-231258139&amp;id=456239018&amp;hd=2&amp;autoplay=1" width="853" height="480" allow="autoplay; encrypted-media; fullscreen; picture-in-picture; screen-wake-lock;" frameborder="0" allowfullscreen&gt;&lt;/iframe&gt;
</text:span></text:p>
      <text:p text:style-name="Text_20_body">⇑ Наверх ⇑</text:p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>
            <text:p text:style-name="PluginODTAutoStyle_Paragraph_8"><draw:frame draw:style-name="media" draw:name="16" text:anchor-type="as-char" draw:z-index="16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paragraph-properties fo:text-align="justify"/>
      <style:table-cell-properties fo:padding="0.3cm" fo:border="0.002cm solid #000000"/>
    </style:style>
    <style:style style:name="PluginODTAutoStyle_Paragraph_10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eb-серверы_и_движки:owncloud:настройка_owncloud-клиента</dc:title>
  </office:meta>
</office:document-meta>
</file>