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2a334fb04a39fe23586401dde2bca520.png"/>
  <manifest:file-entry manifest:media-type="image/png" manifest:full-path="Pictures/3bc7fe3c42cc6897453bdd9d65ec3eaa.png"/>
  <manifest:file-entry manifest:media-type="image/png" manifest:full-path="Pictures/689782a856c54ade9d6fce390d7bdf11.png"/>
  <manifest:file-entry manifest:media-type="image/png" manifest:full-path="Pictures/0a8e0a539e705436fe9921dd4425c45f.png"/>
  <manifest:file-entry manifest:media-type="image/png" manifest:full-path="Pictures/e19ac6e9aeff9c53d4c2df7996dc8582.png"/>
  <manifest:file-entry manifest:media-type="image/png" manifest:full-path="Pictures/82fcea758331b167032af672eab36658.png"/>
  <manifest:file-entry manifest:media-type="image/png" manifest:full-path="Pictures/8f8d315238428148afe5891c9a8d1866.png"/>
  <manifest:file-entry manifest:media-type="image/png" manifest:full-path="Pictures/d18e35b1f0258403d97eca1f71c977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wncloud:установка_owncloud-клиента"/>&lt;a name="top"&gt;&lt;/a&gt;</text:span></text:p>
      <text:h text:style-name="Heading_20_1" text:outline-level="1"><text:bookmark-start text:name="__RefHeading___установка_owncloud-клиента_1"/><text:bookmark-start text:name="установка_owncloud-клиента"/>Установка OwnCloud-клиента<text:bookmark-end text:name="__RefHeading___установка_owncloud-клиента_1"/><text:bookmark-end text:name="установка_owncloud-клиента"/></text:h>
      <text:p text:style-name="Text_20_body"><text:a xlink:type="simple" xlink:href="http://wiki.mihanik.net/doku.php?id=web-серверы_и_движки:owncloud:установка_owncloud-клиента&amp;do=export_pdf" text:style-name="Internet_20_link" text:visited-style-name="Visited_20_Internet_20_Link"> Экспорт в PDF </text:a> </text:p>
      <text:p text:style-name="Text_20_body">Дата создания: 2025/06/24 15:2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У вас есть учётная запись на сервере с OwnCloud. Через Web-интерфейс вам работать не очень удобно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на ПК под управлением ОС Windows локального клиента OwnCloud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Будем рассматривать установку клиента версии 5.3.2</text:p>
          </table:table-cell>
        </table:table-row>
      </table:table>
      <text:p text:style-name="Text_20_body">С официального сайта скачиваете клиента OwnCloud.</text:p>
      <text:p text:style-name="Text_20_body">Ссылка на страницу с дистрибутивом программы: <text:a xlink:type="simple" xlink:href="https://owncloud.com/desktop-app" text:style-name="Internet_20_link" text:visited-style-name="Visited_20_Internet_20_Link">https://owncloud.com/desktop-app</text:a></text:p>
      <text:p text:style-name="Text_20_body">После скачивания у вас в загрузках появится файл с установщиком.</text:p>
      <text:p text:style-name="Text_20_body"><draw:frame draw:style-name="mediacenter" draw:name="1" text:anchor-type="paragraph" draw:z-index="1" svg:width="15.875cm" svg:height="11.90625cm"><draw:image xlink:href="Pictures/2a334fb04a39fe23586401dde2bca520.png" xlink:type="simple" xlink:show="embed" xlink:actuate="onLoad"/></draw:frame></text:p>
      <text:p text:style-name="Text_20_body">Дважды кликаем левой кнопкой мыши по этому файлу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Дальнейшие шаги опишу просто скриншотами. Там всё понятно и так.</text:p>
          </table:table-cell>
        </table:table-row>
      </table:table>
      <text:p text:style-name="Text_20_body"><draw:frame draw:style-name="mediacenter" draw:name="3" text:anchor-type="paragraph" draw:z-index="3" svg:width="15.875cm" svg:height="12.361418511066cm"><draw:image xlink:href="Pictures/3bc7fe3c42cc6897453bdd9d65ec3eaa.png" xlink:type="simple" xlink:show="embed" xlink:actuate="onLoad"/></draw:frame></text:p>
      <text:p text:style-name="Text_20_body"><draw:frame draw:style-name="mediacenter" draw:name="4" text:anchor-type="paragraph" draw:z-index="4" svg:width="15.875cm" svg:height="12.411363636364cm"><draw:image xlink:href="Pictures/689782a856c54ade9d6fce390d7bdf11.png" xlink:type="simple" xlink:show="embed" xlink:actuate="onLoad"/></draw:frame></text:p>
      <text:p text:style-name="Text_20_body"><draw:frame draw:style-name="mediacenter" draw:name="5" text:anchor-type="paragraph" draw:z-index="5" svg:width="15.875cm" svg:height="12.411363636364cm"><draw:image xlink:href="Pictures/0a8e0a539e705436fe9921dd4425c45f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Если появится окно контроля учётных записей, разрешите установочной программе вносить изменения на вашем ПК.</text:p>
          </table:table-cell>
        </table:table-row>
      </table:table>
      <text:p text:style-name="Text_20_body"><draw:frame draw:style-name="mediacenter" draw:name="7" text:anchor-type="paragraph" draw:z-index="7" svg:width="15.875cm" svg:height="11.592927631579cm"><draw:image xlink:href="Pictures/82fcea758331b167032af672eab36658.png" xlink:type="simple" xlink:show="embed" xlink:actuate="onLoad"/></draw:frame></text:p>
      <text:p text:style-name="Text_20_body"><draw:frame draw:style-name="mediacenter" draw:name="8" text:anchor-type="paragraph" draw:z-index="8" svg:width="15.875cm" svg:height="12.411363636364cm"><draw:image xlink:href="Pictures/8f8d315238428148afe5891c9a8d1866.png" xlink:type="simple" xlink:show="embed" xlink:actuate="onLoad"/></draw:frame></text:p>
      <text:p text:style-name="Text_20_body">После установки у вас на рабочем столе появится ярлычок программы ownCloud (1) и программа попросит вас перезагрузить компьютер (2).</text:p>
      <text:p text:style-name="Text_20_body"><draw:frame draw:style-name="mediacenter" draw:name="9" text:anchor-type="paragraph" draw:z-index="9" svg:width="15.875cm" svg:height="11.90625cm"><draw:image xlink:href="Pictures/d18e35b1f0258403d97eca1f71c97723.png" xlink:type="simple" xlink:show="embed" xlink:actuate="onLoad"/></draw:frame></text:p>
      <text:p text:style-name="Text_20_body">После перезагрузки компьютера можно приступать к <text:a xlink:type="simple" xlink:href="https://wiki.mihanik.net/doku.php/web-%D1%81%D0%B5%D1%80%D0%B2%D0%B5%D1%80%D1%8B_%D0%B8_%D0%B4%D0%B2%D0%B8%D0%B6%D0%BA%D0%B8:owncloud:%D0%BD%D0%B0%D1%81%D1%82%D1%80%D0%BE%D0%B9%D0%BA%D0%B0_owncloud-%D0%BA%D0%BB%D0%B8%D0%B5%D0%BD%D1%82%D0%B0" text:style-name="Internet_20_link" text:visited-style-name="Visited_20_Internet_20_Link">настройке программы-клиента</text:a>.</text:p>
      <text:h text:style-name="Heading_20_2" text:outline-level="2"><text:bookmark-start text:name="__RefHeading___видео_5"/><text:bookmark-start text:name="видео"/>Видео<text:bookmark-end text:name="__RefHeading___видео_5"/><text:bookmark-end text:name="видео"/></text:h>
      <text:p text:style-name="Text_20_body"><text:span text:style-name="Source_20_Text">
&lt;iframe src="https://vkvideo.ru/video_ext.php?oid=-231258139&amp;id=456239017&amp;hd=2&amp;autoplay=1" width="853" height="480" allow="autoplay; encrypted-media; fullscreen; picture-in-picture; screen-wake-lock;" frameborder="0" allowfullscreen&gt;&lt;/iframe&gt;
</text:span></text:p>
      <text:p text:style-name="Text_20_body">⇑ Наверх ⇑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0" text:anchor-type="as-char" draw:z-index="1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wncloud:установка_owncloud-клиента</dc:title>
  </office:meta>
</office:document-meta>
</file>