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wordpress:как_добавить_видео_на_wordpress_сайт"/>&lt;a name="top"&gt;&lt;/a&gt;</text:span></text:p>
      <text:h text:style-name="Heading_20_1" text:outline-level="1"><text:bookmark-start text:name="__RefHeading___как_добавить_видео_на_wordpress_сайт_1"/><text:bookmark-start text:name="как_добавить_видео_на_wordpress_сайт"/>Как добавить видео на wordpress сайт<text:bookmark-end text:name="__RefHeading___как_добавить_видео_на_wordpress_сайт_1"/><text:bookmark-end text:name="как_добавить_видео_на_wordpress_сайт"/></text:h>
      <text:p text:style-name="Text_20_body"><text:a xlink:type="simple" xlink:href="http://wiki.mihanik.net/doku.php?id=web-серверы_и_движки:wordpress:как_добавить_видео_на_wordpress_сайт&amp;do=export_pdf" text:style-name="Internet_20_link" text:visited-style-name="Visited_20_Internet_20_Link">Экспорт в PDF </text:a> </text:p>
      <text:p text:style-name="Text_20_body">Дата создания: 2022/04/19 17:57 (C) mihanik</text:p>
      <text:p text:style-name="Text_20_body"><draw:a xlink:type="simple" xlink:href="https://wiki.mihanik.net/doku.php/web-%D1%81%D0%B5%D1%80%D0%B2%D0%B5%D1%80%D1%8B_%D0%B8_%D0%B4%D0%B2%D0%B8%D0%B6%D0%BA%D0%B8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<text:a xlink:type="simple" xlink:href="https://www.azoogle.ru/kak-vstavit-video-na-wordpress-sait/" text:style-name="Internet_20_link" text:visited-style-name="Visited_20_Internet_20_Link">https://www.azoogle.ru/kak-vstavit-video-na-wordpress-sait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wordpress:как_добавить_видео_на_wordpress_сайт</dc:title>
  </office:meta>
</office:document-meta>
</file>