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3d3f5ffdcc8d0109bcd90dc6445d7f.png"/>
  <manifest:file-entry manifest:media-type="image/png" manifest:full-path="Pictures/4dd32fc448dd26ff1266e0d2d06fa5c6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zimbra:смена_пароля_в_zimbra"/>&lt;a name="top"&gt;&lt;/a&gt;</text:span></text:p>
      <text:h text:style-name="Heading_20_1" text:outline-level="1"><text:bookmark-start text:name="__RefHeading___смена_пароля_в_zimbra_1"/><text:bookmark-start text:name="смена_пароля_в_zimbra"/>Смена пароля в zimbra<text:bookmark-end text:name="__RefHeading___смена_пароля_в_zimbra_1"/><text:bookmark-end text:name="смена_пароля_в_zimbra"/></text:h>
      <text:p text:style-name="Text_20_body"><text:a xlink:type="simple" xlink:href="http://wiki.mihanik.net/doku.php?id=администрирование_веб-ресурсов:zimbra:смена_пароля_в_zimbra&amp;do=export_pdf" text:style-name="Internet_20_link" text:visited-style-name="Visited_20_Internet_20_Link"> Экспорт в PDF </text:a> </text:p>
      <text:p text:style-name="Text_20_body"><text:line-break/>
Автор страницы: mihanik <text:line-break/>
Дата создания: 2021/09/28 16:07 </text:p>
      <text:p text:style-name="Text_20_body">Пользователь может поменять себе пароль из web-интерфейса за 2 шага.</text:p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ext:p text:style-name="Text_20_body"><draw:frame draw:style-name="mediacenter" draw:name="0" text:anchor-type="paragraph" draw:z-index="0" svg:width="15.875cm" svg:height="11.303119136961cm"><draw:image xlink:href="Pictures/693d3f5ffdcc8d0109bcd90dc6445d7f.png" xlink:type="simple" xlink:show="embed" xlink:actuate="onLoad"/></draw:frame></text:p>
      <text:h text:style-name="Heading_20_2" text:outline-level="2"><text:bookmark-start text:name="__RefHeading___шаг_2_3"/><text:bookmark-start text:name="шаг_2"/>Шаг 2.<text:bookmark-end text:name="__RefHeading___шаг_2_3"/><text:bookmark-end text:name="шаг_2"/></text:h>
      <text:p text:style-name="Text_20_body"><draw:frame draw:style-name="mediacenter" draw:name="1" text:anchor-type="paragraph" draw:z-index="1" svg:width="15.875cm" svg:height="16.693521031208cm"><draw:image xlink:href="Pictures/4dd32fc448dd26ff1266e0d2d06fa5c6.png" xlink:type="simple" xlink:show="embed" xlink:actuate="onLoad"/></draw:frame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zimbra:смена_пароля_в_zimbra</dc:title>
  </office:meta>
</office:document-meta>
</file>